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3.149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3.149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96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963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926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superficie delle tracce di veicoli (s. del suolo perturbata)</text:p>
          </table:table-cell>
        </table:table-row>
        <table:table-row>
          <table:table-cell table:number-columns-spanned="15" table:number-rows-spanned="1" table:style-name="ce0" office:value-type="string">
            <text:p>ubicazione delle tracce di veicoli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1000 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ubicazione delle tracce di veicoli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opolamento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 office:value-type="string">
            <text:p>sentiero di esbosco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pista di esbosco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sentiero di avvallamento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8">
            <text:p>8</text:p>
          </table:table-cell>
        </table:table-row>
        <table:table-row table:style-name="ro_0_19">
          <table:table-cell table:number-columns-spanned="15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superficie delle tracce di veicoli (s. del suolo perturbata) [394], ha
Superficie del suolo forestale con chiare tracce di veicoli per l'esbosco come trattori, esboscatrici forestali e allestitrici/raccoglitrici integral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ubicazione delle tracce di veicoli [BSUMG, 2405]
Ubicazione delle tracce di veicoli per la raccolta del legname come trattori, forwarder ed esboscatrici forestali, in quattro classi. Fonte: rilievo sul terreno (MID 955: Bodenschaden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9.03.2024 23:29:2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popolamento, sentiero di esbosco, pista di esbosco, sentiero di avvallamen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0:43:03+02:00</meta:creation-date>
    <dc:date>2026-09-16T00:43:03+02:00</dc:date>
    <dc:title>Untitled Spreadsheet</dc:title>
    <dc:description/>
    <dc:subject/>
    <meta:keyword/>
    <meta:user-defined meta:name="Company"/>
    <meta:user-defined meta:name="category"/>
  </office:meta>
</office:document-meta>
</file>