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63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2.408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2.037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2.037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2.037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2.037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926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LFI5</text:p>
          </table:table-cell>
        </table:table-row>
        <table:table-row>
          <table:table-cell table:number-columns-spanned="31" table:number-rows-spanned="1" table:style-name="ce0" office:value-type="string">
            <text:p>Fläche der Fahrzeugspuren (Bodenstörung)</text:p>
          </table:table-cell>
        </table:table-row>
        <table:table-row>
          <table:table-cell table:number-columns-spanned="31" table:number-rows-spanned="1" table:style-name="ce0" office:value-type="string">
            <text:p>Lage der Fahrzeugspuren</text:p>
          </table:table-cell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1" table:number-rows-spanned="1" table:style-name="ce0" office:value-type="string">
            <text:p>Einheit: 1000 ha</text:p>
          </table:table-cell>
        </table:table-row>
        <table:table-row>
          <table:table-cell table:number-columns-spanned="31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Lage der Fahrzeugspuren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estand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 office:value-type="string">
            <text:p>Rückegasse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 office:value-type="string">
            <text:p>Maschinenweg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 office:value-type="string">
            <text:p>Reistweg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">
            <text:p>8</text:p>
          </table:table-cell>
        </table:table-row>
        <table:table-row table:style-name="ro_0_19">
          <table:table-cell table:number-columns-spanned="31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2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29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Fläche der Fahrzeugspuren (Bodenstörung) [394], ha
Fläche der deutlich erkennbaren Spuren von Holzerntefahrzeugen wie Traktoren, Forwardern und Vollerntern auf dem Waldbod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Lage der Fahrzeugspuren [BSUMG, 2405]
Lage der Spuren von Holzerntefahrzeugen wie Traktoren, Forwardern und Vollerntern in vier Klassen. Grundlage: Feldaufnahme (MID 955: Bodenschadenumgeb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19.03.2024 23:29:2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keine Angabe, Bestand, Rückegasse, Maschinenweg, Reistweg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2:40:09+02:00</meta:creation-date>
    <dc:date>2026-09-15T22:40:09+02:00</dc:date>
    <dc:title>Untitled Spreadsheet</dc:title>
    <dc:description/>
    <dc:subject/>
    <meta:keyword/>
    <meta:user-defined meta:name="Company"/>
    <meta:user-defined meta:name="category"/>
  </office:meta>
</office:document-meta>
</file>