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2.408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408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593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408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2.408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408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biomassa delle ceppaie</text:p>
          </table:table-cell>
        </table:table-row>
        <table:table-row>
          <table:table-cell table:number-columns-spanned="31" table:number-rows-spanned="1" table:style-name="ce0" office:value-type="string">
            <text:p>ceppaia: conifere o latifoglie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1000 kg/h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eppaia: conifere o latifoglie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pro Hektar [1] - bosco accessibile esclusi gli arbusteti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ceppaia: conifere o latifoglie [STOBART, 2368]
Gruppo di specie (legno di conifere, legno di latifoglie) delle ceppaie a partire da 7 cm di diametro. Fonte: rilievo sul terreno (MID 970: Stocktotholz -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29:0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5:00:11+02:00</meta:creation-date>
    <dc:date>2026-09-17T15:00:11+02:00</dc:date>
    <dc:title>Untitled Spreadsheet</dc:title>
    <dc:description/>
    <dc:subject/>
    <meta:keyword/>
    <meta:user-defined meta:name="Company"/>
    <meta:user-defined meta:name="category"/>
  </office:meta>
</office:document-meta>
</file>