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1.852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2.037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volume di legno morto delle ceppaie</text:p>
          </table:table-cell>
        </table:table-row>
        <table:table-row>
          <table:table-cell table:number-columns-spanned="31" table:number-rows-spanned="1" table:style-name="ce0" office:value-type="string">
            <text:p>alte/basse quote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1000 m³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1176">
            <text:p>117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90">
            <text:p>99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40">
            <text:p>134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46">
            <text:p>10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04">
            <text:p>710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1054">
            <text:p>10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38">
            <text:p>5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00">
            <text:p>9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39">
            <text:p>9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6">
            <text:p>57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75">
            <text:p>97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67">
            <text:p>18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991">
            <text:p>799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230">
            <text:p>22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97">
            <text:p>99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53">
            <text:p>135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98">
            <text:p>6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46">
            <text:p>19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99">
            <text:p>13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50">
            <text:p>85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53">
            <text:p>10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29">
            <text:p>19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62">
            <text:p>76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094">
            <text:p>15094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31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2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29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volume di legno morto delle ceppaie [395], m³
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4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9:42:35+02:00</meta:creation-date>
    <dc:date>2026-09-16T09:42:35+02:00</dc:date>
    <dc:title>Untitled Spreadsheet</dc:title>
    <dc:description/>
    <dc:subject/>
    <meta:keyword/>
    <meta:user-defined meta:name="Company"/>
    <meta:user-defined meta:name="category"/>
  </office:meta>
</office:document-meta>
</file>