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815cm" fo:break-before="auto"/>
    </style:style>
    <style:style style:family="table-column" style:name="co_0_2">
      <style:table-column-properties style:column-width="4.815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667cm" fo:break-before="auto"/>
    </style:style>
    <style:style style:family="table-column" style:name="co_0_54">
      <style:table-column-properties style:column-width="1.296cm" fo:break-before="auto"/>
    </style:style>
    <style:style style:family="table-row" style:name="ro_0_3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NFI5</text:p>
          </table:table-cell>
        </table:table-row>
        <table:table-row>
          <table:table-cell table:number-columns-spanned="54" table:number-rows-spanned="1" table:style-name="ce0" office:value-type="string">
            <text:p>total number of stems</text:p>
          </table:table-cell>
        </table:table-row>
        <table:table-row>
          <table:table-cell table:number-columns-spanned="54" table:number-rows-spanned="1" table:style-name="ce0" office:value-type="string">
            <text:p>conifers and broadleaves · tree state (living/dead)</text:p>
          </table:table-cell>
        </table:table-row>
        <table:table-row>
          <table:table-cell table:number-columns-spanned="54" table:number-rows-spanned="1" table:style-name="ce0" office:value-type="string">
            <text:p>regional demarcation: canton</text:p>
          </table:table-cell>
        </table:table-row>
        <table:table-row>
          <table:table-cell table:number-columns-spanned="54" table:number-rows-spanned="1" table:style-name="ce0" office:value-type="string">
            <text:p>unit: n/ha</text:p>
          </table:table-cell>
        </table:table-row>
        <table:table-row>
          <table:table-cell table:number-columns-spanned="54" table:number-rows-spanned="1" table:style-name="ce0" office:value-type="string">
            <text:p>evaluation area: accessible forest without shrub forest NFI1-NFI5</text:p>
          </table:table-cell>
        </table:table-row>
        <table:table-row>
          <table:table-cell table:number-columns-spanned="54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54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conifers and broadleaves</text:p>
          </table:table-cell>
          <table:table-cell table:style-name="ce3" office:value-type="string">
            <text:p>tree state (living/dead)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4" table:style-name="ce4" office:value-type="string">
            <text:p>n/a</text:p>
          </table:table-cell>
          <table:table-cell table:style-name="ce4" office:value-type="string">
            <text:p> 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ivi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dea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conifers</text:p>
          </table:table-cell>
          <table:table-cell table:style-name="ce4" office:value-type="string">
            <text:p> 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iving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4">
            <text:p>34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81">
            <text:p>28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9">
            <text:p>23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5">
            <text:p>22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2">
            <text:p>33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9">
            <text:p>34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00">
            <text:p>4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8">
            <text:p>22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0">
            <text:p>40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6">
            <text:p>23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dead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1">
            <text:p>33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9">
            <text:p>27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68">
            <text:p>26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24">
            <text:p>22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89">
            <text:p>38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8">
            <text:p>34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7">
            <text:p>25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94">
            <text:p>39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63">
            <text:p>46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4">
            <text:p>41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4" table:style-name="ce4" office:value-type="string">
            <text:p>broadleaves</text:p>
          </table:table-cell>
          <table:table-cell table:style-name="ce4" office:value-type="string">
            <text:p> 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iving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4">
            <text:p>2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9">
            <text:p>20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7">
            <text:p>15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2">
            <text:p>34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11">
            <text:p>21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4">
            <text:p>2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8">
            <text:p>26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9">
            <text:p>38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dead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1">
            <text:p>33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9">
            <text:p>25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20">
            <text:p>22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5">
            <text:p>24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4">
            <text:p>26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6">
            <text:p>29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97">
            <text:p>19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3">
            <text:p>47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00">
            <text:p>2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4" table:style-name="ce4" office:value-type="string">
            <text:p>indeterminable</text:p>
          </table:table-cell>
          <table:table-cell table:style-name="ce4" office:value-type="string">
            <text:p> 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ivi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dead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number-columns-spanned="1" table:number-rows-spanned="4" table:style-name="ce4" office:value-type="string">
            <text:p>total</text:p>
          </table:table-cell>
          <table:table-cell table:style-name="ce4" office:value-type="string">
            <text:p> 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iving</text:p>
          </table:table-cell>
          <table:table-cell table:style-name="ce5" office:value-type="float" office:value="294">
            <text:p>29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32">
            <text:p>43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0">
            <text:p>39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07">
            <text:p>40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9">
            <text:p>40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49">
            <text:p>34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8">
            <text:p>40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81">
            <text:p>38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38">
            <text:p>43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91">
            <text:p>69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30">
            <text:p>53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7">
            <text:p>41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2">
            <text:p>40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9">
            <text:p>36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2">
            <text:p>36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21">
            <text:p>52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61">
            <text:p>56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44">
            <text:p>44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26">
            <text:p>32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dead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21">
            <text:p>32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5">
            <text:p>45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16">
            <text:p>51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1">
            <text:p>44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8">
            <text:p>47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5">
            <text:p>34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44">
            <text:p>44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81">
            <text:p>48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51">
            <text:p>45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10">
            <text:p>51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3">
            <text:p>40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61">
            <text:p>76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03">
            <text:p>60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9">
            <text:p>47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0">
            <text:p>45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6">
            <text:p>38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18">
            <text:p>61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47">
            <text:p>64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65">
            <text:p>46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34">
            <text:p>53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3">
            <text:p>36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62">
            <text:p>36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6">
            <text:p>476</text:p>
          </table:table-cell>
          <table:table-cell table:style-name="ce5" office:value-type="float" office:value="1">
            <text:p>1</text:p>
          </table:table-cell>
        </table:table-row>
        <table:table-row table:style-name="ro_0_33">
          <table:table-cell table:number-columns-spanned="54" table:number-rows-spanned="1" table:style-name="ce0" office:value-type="string">
            <text:p>© WSL, Swiss National Forest Inventory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3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53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53" table:number-rows-spanned="1" table:style-name="ce7" office:value-type="string">
            <text:p>accessible forest without shrub forest NFI1-NFI5 [2382]
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3" table:number-rows-spanned="1" table:style-name="ce7" office:value-type="string">
            <text:p>canton [KTBSL, 827]
Regional demarcation with the cantons as a unit, with the two half-cantons, Basel-Land and Basel-Stadt, combined into one canton for statistical reason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3" table:number-rows-spanned="1" table:style-name="ce7" office:value-type="string">
            <text:p>total number of stems [3], Stk.
Number of stems of all living and dead trees and shrubs (standing and lying) with a diameter at breast height (dbh) ≥12 cm. The total number of stems is the sum of the number of stems and the number of deadwood stem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3" table:number-rows-spanned="1" table:style-name="ce7" office:value-type="string">
            <text:p>area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3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3" table:number-rows-spanned="1" table:style-name="ce7" office:value-type="string">
            <text:p>pro Hektar [1] - accessible forest without shrub forest NFI1-N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3" table:number-rows-spanned="1" table:style-name="ce7" office:value-type="string">
            <text:p>conifers and broadleaves [LBHNDH, 96]
Type of trees and shrubs ≥12 cm in diameter at breast height (dbh) in two classes (conifers or broadleaves). Reference: Field Survey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n/a, conifers, broadleaves, indetermin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53" table:number-rows-spanned="1" table:style-name="ce7" office:value-type="string">
            <text:p>tree state (living/dead) [PBZUSTLEBTOT, 1265]
Classification of trees and shrubs ≥12 cm in diameter at breast height (dbh) as living or dead. Reference: Field Survey (MID 58: Bemerkungen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0.03.2024 05:11:4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 n/a, living, dead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17:59:54+02:00</meta:creation-date>
    <dc:date>2026-09-15T17:59:54+02:00</dc:date>
    <dc:title>Untitled Spreadsheet</dc:title>
    <dc:description/>
    <dc:subject/>
    <meta:keyword/>
    <meta:user-defined meta:name="Company"/>
    <meta:user-defined meta:name="category"/>
  </office:meta>
</office:document-meta>
</file>