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741cm" fo:break-before="auto"/>
    </style:style>
    <style:style style:family="table-column" style:name="co_0_2">
      <style:table-column-properties style:column-width="4.815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482cm" fo:break-before="auto"/>
    </style:style>
    <style:style style:family="table-column" style:name="co_0_54">
      <style:table-column-properties style:column-width="1.482cm" fo:break-before="auto"/>
    </style:style>
    <style:style style:family="table-row" style:name="ro_0_4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7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8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row>
          <table:table-cell table:number-columns-spanned="54" table:number-rows-spanned="1" table:style-name="ce1" office:value-type="string">
            <text:p>NFI5</text:p>
          </table:table-cell>
        </table:table-row>
        <table:table-row>
          <table:table-cell table:number-columns-spanned="54" table:number-rows-spanned="1" table:style-name="ce0" office:value-type="string">
            <text:p>number of stems</text:p>
          </table:table-cell>
        </table:table-row>
        <table:table-row>
          <table:table-cell table:number-columns-spanned="54" table:number-rows-spanned="1" table:style-name="ce0" office:value-type="string">
            <text:p>tree age (in 40-year classes) · conifers and broadleaves</text:p>
          </table:table-cell>
        </table:table-row>
        <table:table-row>
          <table:table-cell table:number-columns-spanned="54" table:number-rows-spanned="1" table:style-name="ce0" office:value-type="string">
            <text:p>regional demarcation: canton</text:p>
          </table:table-cell>
        </table:table-row>
        <table:table-row>
          <table:table-cell table:number-columns-spanned="54" table:number-rows-spanned="1" table:style-name="ce0" office:value-type="string">
            <text:p>unit: %, subtotal</text:p>
          </table:table-cell>
        </table:table-row>
        <table:table-row>
          <table:table-cell table:number-columns-spanned="54" table:number-rows-spanned="1" table:style-name="ce0" office:value-type="string">
            <text:p>evaluation area: accessible forest without shrub forest NFI4/NFI5</text:p>
          </table:table-cell>
        </table:table-row>
        <table:table-row>
          <table:table-cell table:number-columns-spanned="54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54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tree age (in 40-year classes)</text:p>
          </table:table-cell>
          <table:table-cell table:style-name="ce3" office:value-type="string">
            <text:p>conifers and broadleaves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n/a</text:p>
          </table:table-cell>
          <table:table-cell table:style-name="ce4" office:value-type="string">
            <text:p>n/a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5" office:value-type="string">
            <text:p>=40 years</text:p>
          </table:table-cell>
          <table:table-cell table:style-name="ce4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6" office:value-type="float" office:value="36.4">
            <text:p>36.4</text:p>
          </table:table-cell>
          <table:table-cell table:style-name="ce6" office:value-type="float" office:value="5.8">
            <text:p>5.8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3.6">
            <text:p>63.6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53.2">
            <text:p>53.2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28.6">
            <text:p>28.6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40.8">
            <text:p>40.8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31.6">
            <text:p>31.6</text:p>
          </table:table-cell>
          <table:table-cell table:style-name="ce6" office:value-type="float" office:value="20.6">
            <text:p>20.6</text:p>
          </table:table-cell>
          <table:table-cell table:style-name="ce6" office:value-type="float" office:value="36.3">
            <text:p>36.3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60.2">
            <text:p>60.2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69.90000000000001">
            <text:p>69.90000000000001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43.8">
            <text:p>43.8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13.6">
            <text:p>13.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67.3">
            <text:p>67.3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49.4">
            <text:p>49.4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25.6">
            <text:p>25.6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55.2">
            <text:p>55.2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37.9">
            <text:p>37.9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20.7">
            <text:p>20.7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70.7">
            <text:p>70.7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46.1">
            <text:p>46.1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49.9">
            <text:p>49.9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57.3">
            <text:p>57.3</text:p>
          </table:table-cell>
          <table:table-cell table:style-name="ce6" office:value-type="float" office:value="15.5">
            <text:p>15.5</text:p>
          </table:table-cell>
          <table:table-cell table:style-name="ce6" office:value-type="float" office:value="29.6">
            <text:p>29.6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45.6">
            <text:p>45.6</text:p>
          </table:table-cell>
          <table:table-cell table:style-name="ce6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6" office:value-type="float" office:value="63.6">
            <text:p>63.6</text:p>
          </table:table-cell>
          <table:table-cell table:style-name="ce6" office:value-type="float" office:value="5.8">
            <text:p>5.8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6.4">
            <text:p>36.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46.8">
            <text:p>46.8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71.40000000000001">
            <text:p>71.40000000000001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59.2">
            <text:p>59.2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68.40000000000001">
            <text:p>68.40000000000001</text:p>
          </table:table-cell>
          <table:table-cell table:style-name="ce6" office:value-type="float" office:value="20.6">
            <text:p>20.6</text:p>
          </table:table-cell>
          <table:table-cell table:style-name="ce6" office:value-type="float" office:value="63.7">
            <text:p>63.7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39.8">
            <text:p>39.8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30.1">
            <text:p>30.1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56.2">
            <text:p>56.2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86.40000000000001">
            <text:p>86.4000000000000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2.7">
            <text:p>32.7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50.6">
            <text:p>50.6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74.40000000000001">
            <text:p>74.40000000000001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64.7">
            <text:p>64.7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44.8">
            <text:p>44.8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62.1">
            <text:p>62.1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79.3">
            <text:p>79.3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29.3">
            <text:p>29.3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53.9">
            <text:p>53.9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50.1">
            <text:p>50.1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42.7">
            <text:p>42.7</text:p>
          </table:table-cell>
          <table:table-cell table:style-name="ce6" office:value-type="float" office:value="15.5">
            <text:p>15.5</text:p>
          </table:table-cell>
          <table:table-cell table:style-name="ce6" office:value-type="float" office:value="70.40000000000001">
            <text:p>70.40000000000001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54.4">
            <text:p>54.4</text:p>
          </table:table-cell>
          <table:table-cell table:style-name="ce6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41-80 years</text:p>
          </table:table-cell>
          <table:table-cell table:style-name="ce4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6" office:value-type="float" office:value="34.5">
            <text:p>34.5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82.5">
            <text:p>82.5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57.7">
            <text:p>57.7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56.6">
            <text:p>56.6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25.9">
            <text:p>25.9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62.9">
            <text:p>62.9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48.5">
            <text:p>48.5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64.3">
            <text:p>64.3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62.8">
            <text:p>62.8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71.3">
            <text:p>71.3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34.6">
            <text:p>34.6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31.9">
            <text:p>31.9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51.9">
            <text:p>51.9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21.2">
            <text:p>21.2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57.2">
            <text:p>57.2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50.2">
            <text:p>50.2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65.3">
            <text:p>65.3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71.7">
            <text:p>71.7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52.2">
            <text:p>52.2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.2">
            <text:p>1.2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6" office:value-type="float" office:value="65.5">
            <text:p>65.5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42.3">
            <text:p>42.3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43.4">
            <text:p>43.4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74.099999999999994">
            <text:p>74.099999999999994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37.1">
            <text:p>37.1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80.90000000000001">
            <text:p>80.90000000000001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51.5">
            <text:p>51.5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35.7">
            <text:p>35.7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28.7">
            <text:p>28.7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61.7">
            <text:p>61.7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65.40000000000001">
            <text:p>65.40000000000001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68.099999999999994">
            <text:p>68.099999999999994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48.1">
            <text:p>48.1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78.8">
            <text:p>78.8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42.8">
            <text:p>42.8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49.8">
            <text:p>49.8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34.7">
            <text:p>34.7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28.3">
            <text:p>28.3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47.8">
            <text:p>47.8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1.2">
            <text:p>1.2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81-120 years</text:p>
          </table:table-cell>
          <table:table-cell table:style-name="ce4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6" office:value-type="float" office:value="33.3">
            <text:p>33.3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91.2">
            <text:p>91.2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73.59999999999999">
            <text:p>73.59999999999999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64.3">
            <text:p>64.3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24.5">
            <text:p>24.5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54.4">
            <text:p>54.4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8.8">
            <text:p>48.8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92.5">
            <text:p>92.5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69.59999999999999">
            <text:p>69.59999999999999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80.099999999999994">
            <text:p>80.099999999999994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76">
            <text:p>76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55.7">
            <text:p>55.7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42.6">
            <text:p>42.6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40.2">
            <text:p>40.2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44.1">
            <text:p>44.1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71.3">
            <text:p>71.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1.6">
            <text:p>51.6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92.8">
            <text:p>92.8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46.9">
            <text:p>46.9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50.2">
            <text:p>50.2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6" office:value-type="float" office:value="66.7">
            <text:p>66.7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26.4">
            <text:p>26.4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35.7">
            <text:p>35.7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75.5">
            <text:p>75.5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45.6">
            <text:p>45.6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1.2">
            <text:p>51.2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30.4">
            <text:p>30.4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44.3">
            <text:p>44.3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57.4">
            <text:p>57.4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59.8">
            <text:p>59.8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55.9">
            <text:p>55.9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28.7">
            <text:p>28.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8.4">
            <text:p>48.4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53.1">
            <text:p>53.1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49.8">
            <text:p>49.8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1-160 years</text:p>
          </table:table-cell>
          <table:table-cell table:style-name="ce4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15.3">
            <text:p>15.3</text:p>
          </table:table-cell>
          <table:table-cell table:style-name="ce6" office:value-type="float" office:value="90.099999999999994">
            <text:p>90.099999999999994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88.90000000000001">
            <text:p>88.90000000000001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83.099999999999994">
            <text:p>83.09999999999999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82.3">
            <text:p>82.3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85">
            <text:p>85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97.2">
            <text:p>97.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6.3">
            <text:p>66.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75">
            <text:p>75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88">
            <text:p>88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74.3">
            <text:p>74.3</text:p>
          </table:table-cell>
          <table:table-cell table:style-name="ce6" office:value-type="float" office:value="19.2">
            <text:p>19.2</text:p>
          </table:table-cell>
          <table:table-cell table:style-name="ce6" office:value-type="float" office:value="94.3">
            <text:p>94.3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79.90000000000001">
            <text:p>79.90000000000001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36.4">
            <text:p>36.4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25.4">
            <text:p>25.4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81.40000000000001">
            <text:p>81.40000000000001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58.5">
            <text:p>58.5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71.8">
            <text:p>71.8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96.3">
            <text:p>96.3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75.7">
            <text:p>75.7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91.90000000000001">
            <text:p>91.90000000000001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70.40000000000001">
            <text:p>70.40000000000001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82.8">
            <text:p>82.8</text:p>
          </table:table-cell>
          <table:table-cell table:style-name="ce6" office:value-type="float" office:value="1.5">
            <text:p>1.5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6" office:value-type="float" office:value="70.3">
            <text:p>70.3</text:p>
          </table:table-cell>
          <table:table-cell table:style-name="ce6" office:value-type="float" office:value="15.3">
            <text:p>15.3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11.1">
            <text:p>11.1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25.7">
            <text:p>25.7</text:p>
          </table:table-cell>
          <table:table-cell table:style-name="ce6" office:value-type="float" office:value="19.2">
            <text:p>19.2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63.6">
            <text:p>63.6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74.59999999999999">
            <text:p>74.59999999999999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18.6">
            <text:p>18.6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41.5">
            <text:p>41.5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28.2">
            <text:p>28.2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29.6">
            <text:p>29.6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1.5">
            <text:p>1.5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&gt;160 years</text:p>
          </table:table-cell>
          <table:table-cell table:style-name="ce4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2.2">
            <text:p>92.2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90.7">
            <text:p>90.7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98.8">
            <text:p>98.8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98.7">
            <text:p>98.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1.6">
            <text:p>31.6</text:p>
          </table:table-cell>
          <table:table-cell table:style-name="ce6" office:value-type="float" office:value="11.1">
            <text:p>11.1</text:p>
          </table:table-cell>
          <table:table-cell table:style-name="ce6" office:value-type="float" office:value="96.59999999999999">
            <text:p>96.59999999999999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97.8">
            <text:p>97.8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1.2">
            <text:p>81.2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90.2">
            <text:p>90.2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96.2">
            <text:p>96.2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6.90000000000001">
            <text:p>66.90000000000001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92.59999999999999">
            <text:p>92.59999999999999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91.2">
            <text:p>91.2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97.40000000000001">
            <text:p>97.40000000000001</text:p>
          </table:table-cell>
          <table:table-cell table:style-name="ce6" office:value-type="float" office:value="1.6">
            <text:p>1.6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91.40000000000001">
            <text:p>91.40000000000001</text:p>
          </table:table-cell>
          <table:table-cell table:style-name="ce6" office:value-type="float" office:value="1.4">
            <text:p>1.4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8.40000000000001">
            <text:p>68.40000000000001</text:p>
          </table:table-cell>
          <table:table-cell table:style-name="ce6" office:value-type="float" office:value="11.1">
            <text:p>11.1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8.8">
            <text:p>18.8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4.3">
            <text:p>84.3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1.6">
            <text:p>1.6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1.4">
            <text:p>1.4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6" office:value-type="float" office:value="35.2">
            <text:p>35.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88">
            <text:p>8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65.099999999999994">
            <text:p>65.099999999999994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61.3">
            <text:p>61.3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58.3">
            <text:p>58.3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22.9">
            <text:p>22.9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54.4">
            <text:p>54.4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82.099999999999994">
            <text:p>82.09999999999999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68.59999999999999">
            <text:p>68.59999999999999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0.8">
            <text:p>50.8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75.3">
            <text:p>75.3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49.9">
            <text:p>49.9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59.6">
            <text:p>59.6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28.7">
            <text:p>28.7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67.59999999999999">
            <text:p>67.59999999999999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52.5">
            <text:p>52.5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74.5">
            <text:p>74.5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67.7">
            <text:p>67.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3.2">
            <text:p>43.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7.7">
            <text:p>57.7</text:p>
          </table:table-cell>
          <table:table-cell table:style-name="ce6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6" office:value-type="float" office:value="64.8">
            <text:p>64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4.9">
            <text:p>34.9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38.7">
            <text:p>38.7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72.90000000000001">
            <text:p>72.90000000000001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41.7">
            <text:p>41.7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77.099999999999994">
            <text:p>77.099999999999994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45.6">
            <text:p>45.6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17.9">
            <text:p>17.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9.2">
            <text:p>49.2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24.7">
            <text:p>24.7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50.1">
            <text:p>50.1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66.5">
            <text:p>66.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66.90000000000001">
            <text:p>66.90000000000001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40.4">
            <text:p>40.4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71.3">
            <text:p>71.3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32.4">
            <text:p>32.4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47.5">
            <text:p>47.5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25.5">
            <text:p>25.5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32.3">
            <text:p>32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6.8">
            <text:p>56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2.3">
            <text:p>42.3</text:p>
          </table:table-cell>
          <table:table-cell table:style-name="ce6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 table:style-name="ro_0_48">
          <table:table-cell table:number-columns-spanned="54" table:number-rows-spanned="1" table:style-name="ce0" office:value-type="string">
            <text:p>© WSL, Swiss National Forest Inventory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4" table:number-rows-spanned="1" table:style-name="ce7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Auswertungsart: </text:p>
          </table:table-cell>
          <table:table-cell table:number-columns-spanned="53" table:number-rows-spanned="1" table:style-name="ce8" office:value-type="string">
            <text:p>Zustand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Inventur: </text:p>
          </table:table-cell>
          <table:table-cell table:number-columns-spanned="53" table:number-rows-spanned="1" table:style-name="ce8" office:value-type="string">
            <text:p>NFI5 [550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grid: </text:p>
          </table:table-cell>
          <table:table-cell table:number-columns-spanned="53" table:number-rows-spanned="1" table:style-name="ce8" office:value-type="string">
            <text:p>1.4 km grid, subgrids 1-5 [1746]
Sub-grids 1, 2, 3, 4 and 5 of the field surveys on the sampling grid with a mesh size of 1.4 km (base grid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evaluation area: </text:p>
          </table:table-cell>
          <table:table-cell table:number-columns-spanned="53" table:number-rows-spanned="1" table:style-name="ce8" office:value-type="string">
            <text:p>accessible forest without shrub forest NFI4/NFI5 [2282]
Forest that was less than two-thirds covered with shrubs in both NFI4 (2009-2017) and NFI5 (2018-2026) and is accessible on foot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regional demarcation: </text:p>
          </table:table-cell>
          <table:table-cell table:number-columns-spanned="53" table:number-rows-spanned="1" table:style-name="ce8" office:value-type="string">
            <text:p>canton [KTBSL, 827]
Regional demarcation with the cantons as a unit, with the two half-cantons, Basel-Land and Basel-Stadt, combined into one canton for statistical reasons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tratifizierung: </text:p>
          </table:table-cell>
          <table:table-cell table:number-columns-spanned="53" table:number-rows-spanned="1" table:style-name="ce8" office:value-type="string">
            <text:p>Vegetationshöhe plus Wald-/Nichtwald Stratifizierung (2-phasig) [3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Zielgrösse 1: </text:p>
          </table:table-cell>
          <table:table-cell table:number-columns-spanned="53" table:number-rows-spanned="1" table:style-name="ce8" office:value-type="string">
            <text:p>number of stems [73], Stk.
Number of stems of living trees and shrubs (standing and lying) with a diameter at breast height (dbh) ≥12 cm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53" table:number-rows-spanned="1" table:style-name="ce8" office:value-type="string">
            <text:p>gerechnet am 24.07.2020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Zielgrösse 2: </text:p>
          </table:table-cell>
          <table:table-cell table:number-columns-spanned="53" table:number-rows-spanned="1" table:style-name="ce8" office:value-type="string">
            <text:p>number of stems [73], Stk.
Number of stems of living trees and shrubs (standing and lying) with a diameter at breast height (dbh) ≥12 cm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53" table:number-rows-spanned="1" table:style-name="ce8" office:value-type="string">
            <text:p>gerechnet am 24.07.2020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Format: </text:p>
          </table:table-cell>
          <table:table-cell table:number-columns-spanned="53" table:number-rows-spanned="1" table:style-name="ce8" office:value-type="string">
            <text:p>Einheit: , Dezimalstellen: 1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Zeitbezug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Flächenbezug: </text:p>
          </table:table-cell>
          <table:table-cell table:number-columns-spanned="53" table:number-rows-spanned="1" table:style-name="ce8" office:value-type="string">
            <text:p>absolut [2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chätzfehler: </text:p>
          </table:table-cell>
          <table:table-cell table:number-columns-spanned="53" table:number-rows-spanned="1" table:style-name="ce8" office:value-type="string">
            <text:p>absolu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Bezugstyp: </text:p>
          </table:table-cell>
          <table:table-cell table:number-columns-spanned="53" table:number-rows-spanned="1" table:style-name="ce8" office:value-type="string">
            <text:p>subtotal [4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ifizierungsmerkmal 1: </text:p>
          </table:table-cell>
          <table:table-cell table:number-columns-spanned="53" table:number-rows-spanned="1" table:style-name="ce8" office:value-type="string">
            <text:p>tree age (in 40-year classes) [BAUMALTKL40, 2171]
Estimated age of living trees and shrubs (standing and lying) ≥12 cm in diameter at breast height (dbh) – in classes of 40 years. Reference: Field Survey (MID 826: Baumalter)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53" table:number-rows-spanned="1" table:style-name="ce8" office:value-type="string">
            <text:p>gerechnet am 19.03.2024 23:53:58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original: </text:p>
          </table:table-cell>
          <table:table-cell table:number-columns-spanned="53" table:number-rows-spanned="1" table:style-name="ce8" office:value-type="string">
            <text:p>n/a, =40 years, 41-80 years, 81-120 years, 121-160 years, &gt;160 years, total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umkodiert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ifizierungsmerkmal 2: </text:p>
          </table:table-cell>
          <table:table-cell table:number-columns-spanned="53" table:number-rows-spanned="1" table:style-name="ce8" office:value-type="string">
            <text:p>conifers and broadleaves [LBHNDH, 96]
Type of trees and shrubs ≥12 cm in diameter at breast height (dbh) in two classes (conifers or broadleaves). Reference: Field Survey (MID 50: Baumart)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53" table:number-rows-spanned="1" table:style-name="ce8" office:value-type="string">
            <text:p>gerechnet am 28.03.2024 08:46:27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original: </text:p>
          </table:table-cell>
          <table:table-cell table:number-columns-spanned="53" table:number-rows-spanned="1" table:style-name="ce8" office:value-type="string">
            <text:p>n/a, conifers, broadleaves, indeterminable, total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umkodiert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regional demarcation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other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tichprobenumfang: </text:p>
          </table:table-cell>
          <table:table-cell table:number-columns-spanned="53" table:number-rows-spanned="1" table:style-name="ce8" office:value-type="string">
            <text:p>nicht anzeigen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Tabelle transponiert: </text:p>
          </table:table-cell>
          <table:table-cell table:number-columns-spanned="53" table:number-rows-spanned="1" table:style-name="ce8" office:value-type="string">
            <text:p>nicht transponier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prache: </text:p>
          </table:table-cell>
          <table:table-cell table:number-columns-spanned="53" table:number-rows-spanned="1" table:style-name="ce8" office:value-type="string">
            <text:p>de-CH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07:50:44+02:00</meta:creation-date>
    <dc:date>2026-09-08T07:50:44+02:00</dc:date>
    <dc:title>Untitled Spreadsheet</dc:title>
    <dc:description/>
    <dc:subject/>
    <meta:keyword/>
    <meta:user-defined meta:name="Company"/>
    <meta:user-defined meta:name="category"/>
  </office:meta>
</office:document-meta>
</file>