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2.037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2.593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2.408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2.408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482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926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volume di legno morto delle ceppaie</text:p>
          </table:table-cell>
        </table:table-row>
        <table:table-row>
          <table:table-cell table:number-columns-spanned="15" table:number-rows-spanned="1" table:style-name="ce0" office:value-type="string">
            <text:p>proprietà (2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m³/h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">
            <text:p>3</text:p>
          </table:table-cell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3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3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volume di legno morto delle ceppaie [395], m³
Volume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4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3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pro Hektar [1] - bosco accessibile esclusi gli arbusteti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3:24:56+02:00</meta:creation-date>
    <dc:date>2026-09-09T23:24:56+02:00</dc:date>
    <dc:title>Untitled Spreadsheet</dc:title>
    <dc:description/>
    <dc:subject/>
    <meta:keyword/>
    <meta:user-defined meta:name="Company"/>
    <meta:user-defined meta:name="category"/>
  </office:meta>
</office:document-meta>
</file>