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482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1.852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852cm" fo:break-before="auto"/>
    </style:style>
    <style:style style:family="table-column" style:name="co_0_19">
      <style:table-column-properties style:column-width="1.852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IFN5</text:p>
          </table:table-cell>
        </table:table-row>
        <table:table-row>
          <table:table-cell table:number-columns-spanned="31" table:number-rows-spanned="1" table:style-name="ce0" office:value-type="string">
            <text:p>volume di legno morto (l. comm. s. mucchio di rami) a terra</text:p>
          </table:table-cell>
        </table:table-row>
        <table:table-row>
          <table:table-cell table:number-columns-spanned="31" table:number-rows-spanned="1" table:style-name="ce0" office:value-type="string">
            <text:p>fasce vegetazionali NaiS (6 classi)</text:p>
          </table:table-cell>
        </table:table-row>
        <table:table-row>
          <table:table-cell table:number-columns-spanned="31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1" table:number-rows-spanned="1" table:style-name="ce0" office:value-type="string">
            <text:p>unità: %, totale colonna</text:p>
          </table:table-cell>
        </table:table-row>
        <table:table-row>
          <table:table-cell table:number-columns-spanned="31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31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1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6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4">
            <text:p>1.4</text:p>
          </table:table-cell>
        </table:table-row>
        <table:table-row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1.9">
            <text:p>1.9</text:p>
          </table:table-cell>
        </table:table-row>
        <table:table-row>
          <table:table-cell table:style-name="ce4" office:value-type="string">
            <text:p>montana inferiore e superiore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81.59999999999999">
            <text:p>81.5999999999999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75.8">
            <text:p>75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57.3">
            <text:p>57.3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80.2">
            <text:p>80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submontana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5.40000000000001">
            <text:p>75.40000000000001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1">
          <table:table-cell table:number-columns-spanned="31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0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30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30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0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0" table:number-rows-spanned="1" table:style-name="ce7" office:value-type="string">
            <text:p>volume di legno morto (l. comm. s. mucchio di rami) a terra [215], m³
Volume di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1.06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0" table:number-rows-spanned="1" table:style-name="ce7" office:value-type="string">
            <text:p>volume di legno morto (l. comm. s. mucchio di rami) a terra [215], m³
Volume di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1.06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0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0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0" table:number-rows-spanned="1" table:style-name="ce7" office:value-type="string">
            <text:p>fasce vegetazionali NaiS (6 classi) [NAISHSTKOMB6KL, 2633]
Fasce vegetazionali secondo il sistema delle linee guida «Continuità nel bosco di protezione e controllo dell'efficacia» (NaiS; Frehner et al. 2005), ridotto a sei classi. Questa variabile rappresenta una semplificazione delle fasce vegetazionali NaiS in dieci classi (NAISHSTKOMB), per cui le classi «iperinsubrica», «collinare» e «collinare con faggio» vengono riunite nella classe «iperinsubrica e collinare», mentre le fasce «montana inferiore», «montana superiore» e «montana inferiore/superiore» vengono riunite nella classe «montana inferiore e 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0" table:number-rows-spanned="1" table:style-name="ce7" office:value-type="string">
            <text:p>nessuna indicazione, subalpina superiore, subalpina, altimontana, montana inferiore e superiore, submontana, iperinsubrica e collin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5:00:16+02:00</meta:creation-date>
    <dc:date>2026-09-17T15:00:16+02:00</dc:date>
    <dc:title>Untitled Spreadsheet</dc:title>
    <dc:description/>
    <dc:subject/>
    <meta:keyword/>
    <meta:user-defined meta:name="Company"/>
    <meta:user-defined meta:name="category"/>
  </office:meta>
</office:document-meta>
</file>