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815cm" fo:break-before="auto"/>
    </style:style>
    <style:style style:family="table-column" style:name="co_0_2">
      <style:table-column-properties style:column-width="1.296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296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296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296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296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296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296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296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296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296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296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296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296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296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296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296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296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296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296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296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296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296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296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296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667cm" fo:break-before="auto"/>
    </style:style>
    <style:style style:family="table-column" style:name="co_0_53">
      <style:table-column-properties style:column-width="1.11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NFI5</text:p>
          </table:table-cell>
        </table:table-row>
        <table:table-row>
          <table:table-cell table:number-columns-spanned="53" table:number-rows-spanned="1" table:style-name="ce0" office:value-type="string">
            <text:p>basal area</text:p>
          </table:table-cell>
        </table:table-row>
        <table:table-row>
          <table:table-cell table:number-columns-spanned="53" table:number-rows-spanned="1" table:style-name="ce0" office:value-type="string">
            <text:p>conifers and broadleaves</text:p>
          </table:table-cell>
        </table:table-row>
        <table:table-row>
          <table:table-cell table:number-columns-spanned="53" table:number-rows-spanned="1" table:style-name="ce0" office:value-type="string">
            <text:p>regional demarcation: canton</text:p>
          </table:table-cell>
        </table:table-row>
        <table:table-row>
          <table:table-cell table:number-columns-spanned="53" table:number-rows-spanned="1" table:style-name="ce0" office:value-type="string">
            <text:p>unit: m²/ha</text:p>
          </table:table-cell>
        </table:table-row>
        <table:table-row>
          <table:table-cell table:number-columns-spanned="53" table:number-rows-spanned="1" table:style-name="ce0" office:value-type="string">
            <text:p>evaluation area: accessible forest without shrub forest</text:p>
          </table:table-cell>
        </table:table-row>
        <table:table-row>
          <table:table-cell table:number-columns-spanned="53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53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c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conifers and broadleaves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conifers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6.8">
            <text:p>46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broadleaves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">
            <text:p>1</text:p>
          </table:table-cell>
        </table:table-row>
        <table:table-row table:style-name="ro_0_18">
          <table:table-cell table:number-columns-spanned="53" table:number-rows-spanned="1" table:style-name="ce0" office:value-type="string">
            <text:p>© WSL, Swiss National Forest Inventory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52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52" table:number-rows-spanned="1" table:style-name="ce7" office:value-type="string">
            <text:p>N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grid: </text:p>
          </table:table-cell>
          <table:table-cell table:number-columns-spanned="52" table:number-rows-spanned="1" table:style-name="ce7" office:value-type="string">
            <text:p>1.4 km grid, subgrids 1-5 [1746]
Sub-grids 1, 2, 3, 4 and 5 of the field surveys on the sampling grid with a mesh size of 1.4 km (base gri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evaluation area: </text:p>
          </table:table-cell>
          <table:table-cell table:number-columns-spanned="52" table:number-rows-spanned="1" table:style-name="ce7" office:value-type="string">
            <text:p>accessible forest without shrub forest [434]
Forest of which less than two-thirds is covered with shrubs that can be accessed on foo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52" table:number-rows-spanned="1" table:style-name="ce7" office:value-type="string">
            <text:p>canton [KTBSL, 827]
Regional demarcation with the cantons as a unit, with the two half-cantons, Basel-Land and Basel-Stadt, combined into one canton for statistical reasons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52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52" table:number-rows-spanned="1" table:style-name="ce7" office:value-type="string">
            <text:p>basal area [92], m²
Sum of the stem cross-sectional areas at a height of 1.3 m (level for measuring diameter at breast height [dbh]) of living trees and shrubs (standing and lying) with a dbh ≥12 cm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11.06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52" table:number-rows-spanned="1" table:style-name="ce7" office:value-type="string">
            <text:p>area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52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52" table:number-rows-spanned="1" table:style-name="ce7" office:value-type="string">
            <text:p>pro Hektar [1] - accessible forest without shrub forest [43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52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52" table:number-rows-spanned="1" table:style-name="ce7" office:value-type="string">
            <text:p>conifers and broadleaves [LBHNDH, 96]
Type of trees and shrubs ≥12 cm in diameter at breast height (dbh) in two classes (conifers or broadleaves). Reference: Field Survey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2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2" table:number-rows-spanned="1" table:style-name="ce7" office:value-type="string">
            <text:p>n/a, conifers, broadleaves, indeterminable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other: </text:p>
          </table:table-cell>
          <table:table-cell table:number-columns-spanned="52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52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52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52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6T00:46:34+02:00</meta:creation-date>
    <dc:date>2026-09-16T00:46:34+02:00</dc:date>
    <dc:title>Untitled Spreadsheet</dc:title>
    <dc:description/>
    <dc:subject/>
    <meta:keyword/>
    <meta:user-defined meta:name="Company"/>
    <meta:user-defined meta:name="category"/>
  </office:meta>
</office:document-meta>
</file>