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1.852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037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852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482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926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area basimetrica</text:p>
          </table:table-cell>
        </table:table-row>
        <table:table-row>
          <table:table-cell table:number-columns-spanned="31" table:number-rows-spanned="1" table:style-name="ce0" office:value-type="string">
            <text:p>diametro a petto d'uomo dominante (alberi vivi in piedi; 8 classi)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m²/h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diametro a petto d'uomo dominante (alberi vivi in piedi; 8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</table:table-row>
        <table:table-row>
          <table:table-cell table:style-name="ce4" office:value-type="string">
            <text:p>12-20 cm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21-30 cm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31-40 cm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41-50 cm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51-60 cm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61-70 cm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71-80 cm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4.40000000000001">
            <text:p>104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&gt;80 cm</text:p>
          </table:table-cell>
          <table:table-cell table:style-name="ce5" office:value-type="float" office:value="30.8">
            <text:p>3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23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diametro a petto d'uomo dominante (alberi vivi in piedi; 8 classi) [DDOMKLA8, 1316]
Diametro a petto d'uomo (DPU) dei 100 alberi e arbusti (vivi in piedi) più grossi a partire da 12 cm di DPU, in otto classi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0.03.2024 09:28:3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12-20 cm, 21-30 cm, 31-40 cm, 41-50 cm, 51-60 cm, 61-70 cm, 71-80 cm, &gt;80 cm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18:17+02:00</meta:creation-date>
    <dc:date>2026-09-15T20:18:17+02:00</dc:date>
    <dc:title>Untitled Spreadsheet</dc:title>
    <dc:description/>
    <dc:subject/>
    <meta:keyword/>
    <meta:user-defined meta:name="Company"/>
    <meta:user-defined meta:name="category"/>
  </office:meta>
</office:document-meta>
</file>