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926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(legno commerciabile), a terra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m³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4">
            <text:p>4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volume di legno morto (legno commerciabile), a terra [417], m³
Volume del legno morto a terra a partire da 7 cm di diametro (legno commerciabile), compresi i pezz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9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2:12:06+02:00</meta:creation-date>
    <dc:date>2026-09-17T12:12:06+02:00</dc:date>
    <dc:title>Untitled Spreadsheet</dc:title>
    <dc:description/>
    <dc:subject/>
    <meta:keyword/>
    <meta:user-defined meta:name="Company"/>
    <meta:user-defined meta:name="category"/>
  </office:meta>
</office:document-meta>
</file>