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1.482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NFI5</text:p>
          </table:table-cell>
        </table:table-row>
        <table:table-row>
          <table:table-cell table:number-columns-spanned="53" table:number-rows-spanned="1" table:style-name="ce0" office:value-type="string">
            <text:p>area of vehicle tracks (soil disturbance)</text:p>
          </table:table-cell>
        </table:table-row>
        <table:table-row>
          <table:table-cell table:number-columns-spanned="53" table:number-rows-spanned="1" table:style-name="ce0" office:value-type="string">
            <text:p>ownership (2 categories)</text:p>
          </table:table-cell>
        </table:table-row>
        <table:table-row>
          <table:table-cell table:number-columns-spanned="53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3" table:number-rows-spanned="1" table:style-name="ce0" office:value-type="string">
            <text:p>unit: %, column total</text:p>
          </table:table-cell>
        </table:table-row>
        <table:table-row>
          <table:table-cell table:number-columns-spanned="53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53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3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ownership (2 categories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lic</text:p>
          </table:table-cell>
          <table:table-cell table:style-name="ce5" office:value-type="float" office:value="69.5">
            <text:p>69.5</text:p>
          </table:table-cell>
          <table:table-cell table:style-name="ce5" office:value-type="float" office:value="18.6">
            <text:p>1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8.40000000000001">
            <text:p>78.4000000000000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private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8.6">
            <text:p>1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Swiss National Forest Inventory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52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52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area of vehicle tracks (soil disturbance) [394], ha
Area with clearly visible traces on the forest floor from timber harvesting vehicles such as tractors, forwarders and harvester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area of vehicle tracks (soil disturbance) [394], ha
Area with clearly visible traces on the forest floor from timber harvesting vehicles such as tractors, forwarders and harvester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ownership (2 categories) [EIGENKAT, 94]
Forest ownership, classified according to the two categories: 'public' and 'private'. Reference: Forest Service Survey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n/a, public, privat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6:15:05+02:00</meta:creation-date>
    <dc:date>2026-09-16T06:15:05+02:00</dc:date>
    <dc:title>Untitled Spreadsheet</dc:title>
    <dc:description/>
    <dc:subject/>
    <meta:keyword/>
    <meta:user-defined meta:name="Company"/>
    <meta:user-defined meta:name="category"/>
  </office:meta>
</office:document-meta>
</file>