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2.223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superficie delle tracce di veicoli (s. del suolo perturbata)</text:p>
          </table:table-cell>
        </table:table-row>
        <table:table-row>
          <table:table-cell table:number-columns-spanned="15" table:number-rows-spanned="1" table:style-name="ce0" office:value-type="string">
            <text:p>proprietà (2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3.9">
            <text:p>3.9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3.9">
            <text:p>3.9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superficie delle tracce di veicoli (s. del suolo perturbata) [394], ha
Superficie del suolo forestale con chiare tracce di veicoli per l'esbosco come trattori, esboscatrici forestali e allestitrici/raccoglitrici integral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superficie delle tracce di veicoli (s. del suolo perturbata) [394], ha
Superficie del suolo forestale con chiare tracce di veicoli per l'esbosco come trattori, esboscatrici forestali e allestitrici/raccoglitrici integral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3:08:43+02:00</meta:creation-date>
    <dc:date>2026-09-15T23:08:43+02:00</dc:date>
    <dc:title>Untitled Spreadsheet</dc:title>
    <dc:description/>
    <dc:subject/>
    <meta:keyword/>
    <meta:user-defined meta:name="Company"/>
    <meta:user-defined meta:name="category"/>
  </office:meta>
</office:document-meta>
</file>