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556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778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593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5" table:number-rows-spanned="1" table:style-name="ce0" office:value-type="string">
            <text:p>tipo di chiaria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chiaria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essuna chiarìa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temporaneamente non boscata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prato in bosco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chiarìa in fase di imboschimento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macereti e pietraie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mottamen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superficie rocciosa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triscia aper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3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tipo di chiaria [LUECKEN, 460]
Aree di saggio senza/con chiarie di almeno 10 × 10 m (misurate dai bordi delle chiome) che intersecano l'area di interpretazione (50 x 50 m) e con una grado di copertura delle specie legnose di al massimo 20%, classificate in diversi tipi di chiarie in base alla superficie predominante della chiaria più grande. Fonte: rilievo sul terreno (MID 221: Lückentyp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9.03.2024 18:04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nessuna chiarìa, temporaneamente non boscata, prato in bosco, chiarìa in fase di imboschimento, macereti e pietraie, smottamento, superficie rocciosa, striscia aper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6:59:35+02:00</meta:creation-date>
    <dc:date>2026-09-10T16:59:35+02:00</dc:date>
    <dc:title>Untitled Spreadsheet</dc:title>
    <dc:description/>
    <dc:subject/>
    <meta:keyword/>
    <meta:user-defined meta:name="Company"/>
    <meta:user-defined meta:name="category"/>
  </office:meta>
</office:document-meta>
</file>