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1.482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1.296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852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1.852cm" fo:break-before="auto"/>
    </style:style>
    <style:style style:family="table-column" style:name="co_0_20">
      <style:table-column-properties style:column-width="1.852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row" style:name="ro_0_3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IFN5</text:p>
          </table:table-cell>
        </table:table-row>
        <table:table-row>
          <table:table-cell table:number-columns-spanned="32" table:number-rows-spanned="1" table:style-name="ce0" office:value-type="string">
            <text:p>numero di fusti morti</text:p>
          </table:table-cell>
        </table:table-row>
        <table:table-row>
          <table:table-cell table:number-columns-spanned="32" table:number-rows-spanned="1" table:style-name="ce0" office:value-type="string">
            <text:p>legno morto: consistenza del legno (3 classi) · legno morto: rinnovazione (3 classi)</text:p>
          </table:table-cell>
        </table:table-row>
        <table:table-row>
          <table:table-cell table:number-columns-spanned="32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2" table:number-rows-spanned="1" table:style-name="ce0" office:value-type="string">
            <text:p>unità: %, subtotale</text:p>
          </table:table-cell>
        </table:table-row>
        <table:table-row>
          <table:table-cell table:number-columns-spanned="32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32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2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legno morto: consistenza del legno (3 classi)</text:p>
          </table:table-cell>
          <table:table-cell table:style-name="ce3" office:value-type="string">
            <text:p>legno morto: rinnovazione (3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pianta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 pianta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 o più piant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legno fresco o dur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70.2">
            <text:p>70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69.8">
            <text:p>69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5.099999999999994">
            <text:p>65.09999999999999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8.40000000000001">
            <text:p>68.4000000000000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7.099999999999994">
            <text:p>67.09999999999999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73.3">
            <text:p>73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73.8">
            <text:p>73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53.5">
            <text:p>53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5.1">
            <text:p>55.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68.40000000000001">
            <text:p>68.4000000000000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63.6">
            <text:p>63.6</text:p>
          </table:table-cell>
          <table:table-cell table:style-name="ce5" office:value-type="float" office:value="1.4">
            <text:p>1.4</text:p>
          </table:table-cell>
        </table:table-row>
        <table:table-row>
          <table:table-cell table:style-name="ce4"/>
          <table:table-cell table:style-name="ce4" office:value-type="string">
            <text:p>nessuna pianta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4">
            <text:p>1.4</text:p>
          </table:table-cell>
        </table:table-row>
        <table:table-row>
          <table:table-cell table:style-name="ce4"/>
          <table:table-cell table:style-name="ce4" office:value-type="string">
            <text:p>1 piant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2 o più piant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legno marci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6.9">
            <text:p>56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.7">
            <text:p>1.7</text:p>
          </table:table-cell>
        </table:table-row>
        <table:table-row>
          <table:table-cell table:style-name="ce4"/>
          <table:table-cell table:style-name="ce4" office:value-type="string">
            <text:p>nessuna pianta</text:p>
          </table:table-cell>
          <table:table-cell table:style-name="ce5" office:value-type="float" office:value="70.8">
            <text:p>70.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0.099999999999994">
            <text:p>80.09999999999999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84.2">
            <text:p>84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73.3">
            <text:p>73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70.099999999999994">
            <text:p>70.09999999999999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79.90000000000001">
            <text:p>79.9000000000000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9.2">
            <text:p>69.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69.099999999999994">
            <text:p>69.09999999999999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6.7">
            <text:p>76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81.2">
            <text:p>81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2.3">
            <text:p>62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69.099999999999994">
            <text:p>69.099999999999994</text:p>
          </table:table-cell>
          <table:table-cell table:style-name="ce5" office:value-type="float" office:value="1.7">
            <text:p>1.7</text:p>
          </table:table-cell>
        </table:table-row>
        <table:table-row>
          <table:table-cell table:style-name="ce4"/>
          <table:table-cell table:style-name="ce4" office:value-type="string">
            <text:p>1 piant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2 o più piante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legno in decomposizione o putrefatto e inconsistent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.5">
            <text:p>1.5</text:p>
          </table:table-cell>
        </table:table-row>
        <table:table-row>
          <table:table-cell table:style-name="ce4"/>
          <table:table-cell table:style-name="ce4" office:value-type="string">
            <text:p>nessuna pianta</text:p>
          </table:table-cell>
          <table:table-cell table:style-name="ce5" office:value-type="float" office:value="83.099999999999994">
            <text:p>83.09999999999999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87.099999999999994">
            <text:p>87.09999999999999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90.7">
            <text:p>90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83.2">
            <text:p>83.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94.099999999999994">
            <text:p>94.09999999999999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89.90000000000001">
            <text:p>89.9000000000000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71.3">
            <text:p>71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78.2">
            <text:p>78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6.7">
            <text:p>76.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71.5">
            <text:p>71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77.2">
            <text:p>77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1.90000000000001">
            <text:p>81.9000000000000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9.40000000000001">
            <text:p>79.4000000000000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80.2">
            <text:p>80.2</text:p>
          </table:table-cell>
          <table:table-cell table:style-name="ce5" office:value-type="float" office:value="1.9">
            <text:p>1.9</text:p>
          </table:table-cell>
        </table:table-row>
        <table:table-row>
          <table:table-cell table:style-name="ce4"/>
          <table:table-cell table:style-name="ce4" office:value-type="string">
            <text:p>1 pianta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2 o più piant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51.7">
            <text:p>51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6.2">
            <text:p>46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0.8">
            <text:p>60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1.2">
            <text:p>1.2</text:p>
          </table:table-cell>
        </table:table-row>
        <table:table-row>
          <table:table-cell table:style-name="ce4"/>
          <table:table-cell table:style-name="ce4" office:value-type="string">
            <text:p>nessuna pianta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3.6">
            <text:p>63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2.8">
            <text:p>42.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8.1">
            <text:p>58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1.1">
            <text:p>1.1</text:p>
          </table:table-cell>
        </table:table-row>
        <table:table-row>
          <table:table-cell table:style-name="ce4"/>
          <table:table-cell table:style-name="ce4" office:value-type="string">
            <text:p>1 pianta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2 o più piante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38">
          <table:table-cell table:number-columns-spanned="32" table:number-rows-spanned="1" table:style-name="ce0" office:value-type="string">
            <text:p>© WSL, Inventario Forestale Nazionale Svizzero, 17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1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31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31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1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1" table:number-rows-spanned="1" table:style-name="ce7" office:value-type="string">
            <text:p>numero di fusti morti [116], Stk.
Numero di fusti degli alberi e degli arbusti morti (in piedi e a terra) di almeno 12 cm di diametro a petto d'uomo (DPU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1" table:number-rows-spanned="1" table:style-name="ce7" office:value-type="string">
            <text:p>numero di fusti morti [116], Stk.
Numero di fusti degli alberi e degli arbusti morti (in piedi e a terra) di almeno 12 cm di diametro a petto d'uomo (DPU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1" table:number-rows-spanned="1" table:style-name="ce7" office:value-type="string">
            <text:p>subtotale [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1" table:number-rows-spanned="1" table:style-name="ce7" office:value-type="string">
            <text:p>legno morto: consistenza del legno (3 classi) [TOABBAUKLA3, 1301]
Stadio di decomposizione del legno degli alberi e arbusti morti (in piedi e a terra) a partire da 12 cm di diametro a petto d'uomo (DPU), in tre classi. Fonte: rilievo sul terreno (MID 419: Totholz - Festigkei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9.03.2024 23:52:4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nessuna indicazione, legno fresco o duro, legno marcio, legno in decomposizione o putrefatto e inconsisten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31" table:number-rows-spanned="1" table:style-name="ce7" office:value-type="string">
            <text:p>legno morto: rinnovazione (3 classi) [TOBAUANZKLA, 1304]
Numero di giovani piante di conifere o latifoglie con una lunghezza di almeno 10 cm, radicate su un albero o arbusto morto a terra con un diametro a petto d'uomo (DPU) di almeno 12 cm, in 3 classi. Fonte: rilievo sul terreno (MID 426: Verjüngung auf Totholz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9.03.2024 23:52:59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nessuna indicazione, nessuna pianta, 1 pianta, 2 o più pian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6T10:45:16+02:00</meta:creation-date>
    <dc:date>2026-09-16T10:45:16+02:00</dc:date>
    <dc:title>Untitled Spreadsheet</dc:title>
    <dc:description/>
    <dc:subject/>
    <meta:keyword/>
    <meta:user-defined meta:name="Company"/>
    <meta:user-defined meta:name="category"/>
  </office:meta>
</office:document-meta>
</file>