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85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superficie degli arbusteti</text:p>
          </table:table-cell>
        </table:table-row>
        <table:table-row>
          <table:table-cell table:number-columns-spanned="31" table:number-rows-spanned="1" table:style-name="ce0" office:value-type="string">
            <text:p>tipo di arbusteto (foto aeree)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1" table:number-rows-spanned="1" table:style-name="ce0" office:value-type="string">
            <text:p>insieme analizzato: arbusteto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arbusteto (foto aeree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rbusteto pur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 office:value-type="string">
            <text:p>arbusteto con singoli alberi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 office:value-type="string">
            <text:p>nessun arbust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n interpret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31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arbusteto [828]
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superficie degli arbusteti [123], ha
Insieme delle superfici che corrispondono alla definizione IFN degli arbuste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superficie degli arbusteti [123], ha
Insieme delle superfici che corrispondono alla definizione IFN degli arbuste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tipo di arbusteto (foto aeree) [LBGWTYP, 505]
Tipo di arbusteto con le forme «arbusteto puro» e «arbusteto con alberi» secondo l'interpretazione di foto aere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0.03.2024 06:51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arbusteto puro, arbusteto con singoli alberi, nessun arbusteto, non interpret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8:54:08+02:00</meta:creation-date>
    <dc:date>2026-09-10T08:54:08+02:00</dc:date>
    <dc:title>Untitled Spreadsheet</dc:title>
    <dc:description/>
    <dc:subject/>
    <meta:keyword/>
    <meta:user-defined meta:name="Company"/>
    <meta:user-defined meta:name="category"/>
  </office:meta>
</office:document-meta>
</file>