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371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852cm" fo:break-before="auto"/>
    </style:style>
    <style:style style:family="table-column" style:name="co_0_53">
      <style:table-column-properties style:column-width="0.926cm" fo:break-before="auto"/>
    </style:style>
    <style:style style:family="table-row" style:name="ro_0_20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NFI5</text:p>
          </table:table-cell>
        </table:table-row>
        <table:table-row>
          <table:table-cell table:number-columns-spanned="53" table:number-rows-spanned="1" table:style-name="ce0" office:value-type="string">
            <text:p>area of shrub forest</text:p>
          </table:table-cell>
        </table:table-row>
        <table:table-row>
          <table:table-cell table:number-columns-spanned="53" table:number-rows-spanned="1" table:style-name="ce0" office:value-type="string">
            <text:p>altitude (in 400 m classes)</text:p>
          </table:table-cell>
        </table:table-row>
        <table:table-row>
          <table:table-cell table:number-columns-spanned="53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3" table:number-rows-spanned="1" table:style-name="ce0" office:value-type="string">
            <text:p>unit: 1000 ha</text:p>
          </table:table-cell>
        </table:table-row>
        <table:table-row>
          <table:table-cell table:number-columns-spanned="53" table:number-rows-spanned="1" table:style-name="ce0" office:value-type="string">
            <text:p>evaluation area: shrub forest</text:p>
          </table:table-cell>
        </table:table-row>
        <table:table-row>
          <table:table-cell table:number-columns-spanned="53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3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altitude (in 400 m classes)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 office:value-type="string">
            <text:p>&gt;18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20.5">
            <text:p>20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9">
            <text:p>9</text:p>
          </table:table-cell>
        </table:table-row>
        <table:table-row>
          <table:table-cell table:style-name="ce4" office:value-type="string">
            <text:p>1401-18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3.3">
            <text:p>23.3</text:p>
          </table:table-cell>
          <table:table-cell table:style-name="ce6" office:value-type="float" office:value="12">
            <text:p>12</text:p>
          </table:table-cell>
        </table:table-row>
        <table:table-row>
          <table:table-cell table:style-name="ce4" office:value-type="string">
            <text:p>1001-14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0.3">
            <text:p>0.3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3">
            <text:p>33</text:p>
          </table:table-cell>
        </table:table-row>
        <table:table-row>
          <table:table-cell table:style-name="ce4" office:value-type="string">
            <text:p>601-1000 m 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58">
            <text:p>58</text:p>
          </table:table-cell>
        </table:table-row>
        <table:table-row>
          <table:table-cell table:style-name="ce5" office:value-type="string">
            <text:p>=600 m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3">
            <text:p>0.3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9.2">
            <text:p>69.2</text:p>
          </table:table-cell>
          <table:table-cell table:style-name="ce6" office:value-type="float" office:value="7">
            <text:p>7</text:p>
          </table:table-cell>
        </table:table-row>
        <table:table-row table:style-name="ro_0_20">
          <table:table-cell table:number-columns-spanned="53" table:number-rows-spanned="1" table:style-name="ce0" office:value-type="string">
            <text:p>© WSL, Swiss National Forest Inventory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Auswertungsart: </text:p>
          </table:table-cell>
          <table:table-cell table:number-columns-spanned="52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Inventur: </text:p>
          </table:table-cell>
          <table:table-cell table:number-columns-spanned="52" table:number-rows-spanned="1" table:style-name="ce8" office:value-type="string">
            <text:p>NFI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grid: </text:p>
          </table:table-cell>
          <table:table-cell table:number-columns-spanned="52" table:number-rows-spanned="1" table:style-name="ce8" office:value-type="string">
            <text:p>1.4 km grid, subgrids 1-5 [1746]
Sub-grids 1, 2, 3, 4 and 5 of the field surveys on the sampling grid with a mesh size of 1.4 km (base gri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evaluation area: </text:p>
          </table:table-cell>
          <table:table-cell table:number-columns-spanned="52" table:number-rows-spanned="1" table:style-name="ce8" office:value-type="string">
            <text:p>shrub forest [828]
Forest that is more than two-thirds covered with shrubs. Shrub forests include Alpine alder and pine forests in particular, but also hazel forests and similar stands. Reference: Field Survey (MID 576: Deckungsgrad Sträucher), and sometimes also aerial photo interpretatio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 demarcation: </text:p>
          </table:table-cell>
          <table:table-cell table:number-columns-spanned="52" table:number-rows-spanned="1" table:style-name="ce8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ratifizierung: </text:p>
          </table:table-cell>
          <table:table-cell table:number-columns-spanned="52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1: </text:p>
          </table:table-cell>
          <table:table-cell table:number-columns-spanned="52" table:number-rows-spanned="1" table:style-name="ce8" office:value-type="string">
            <text:p>area of shrub forest [123], ha
All areas classified as shrub forest according to the NFI forest definition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2" table:number-rows-spanned="1" table:style-name="ce8" office:value-type="string">
            <text:p>gerechnet am 27.04.2023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ormat: </text:p>
          </table:table-cell>
          <table:table-cell table:number-columns-spanned="52" table:number-rows-spanned="1" table:style-name="ce8" office:value-type="string">
            <text:p>Einheit: 1000, Dezimalstellen: 1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eitbezug: </text:p>
          </table:table-cell>
          <table:table-cell table:number-columns-spanned="52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lächenbezug: </text:p>
          </table:table-cell>
          <table:table-cell table:number-columns-spanned="52" table:number-rows-spanned="1" table:style-name="ce8" office:value-type="string">
            <text:p>absolut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chätzfehler: </text:p>
          </table:table-cell>
          <table:table-cell table:number-columns-spanned="52" table:number-rows-spanned="1" table:style-name="ce8" office:value-type="string">
            <text:p>in %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typ: </text:p>
          </table:table-cell>
          <table:table-cell table:number-columns-spanned="52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1: </text:p>
          </table:table-cell>
          <table:table-cell table:number-columns-spanned="52" table:number-rows-spanned="1" table:style-name="ce8" office:value-type="string">
            <text:p>altitude (in 400 m classes) [Z25KLA400, 963]
Altitude above sea level in classes of 400 m. Reference: Digital height model DHM 25 from Swisstopo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52" table:number-rows-spanned="1" table:style-name="ce8" office:value-type="string">
            <text:p>gerechnet am 13.05.2024 03:47:59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52" table:number-rows-spanned="1" table:style-name="ce8" office:value-type="string">
            <text:p>n/a, &gt;1800 m, 1401-1800 m, 1001-1400 m, 601-1000 m , =600 m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52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 demarcation: </text:p>
          </table:table-cell>
          <table:table-cell table:number-columns-spanned="52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other: </text:p>
          </table:table-cell>
          <table:table-cell table:number-columns-spanned="52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ichprobenumfang: </text:p>
          </table:table-cell>
          <table:table-cell table:number-columns-spanned="52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Tabelle transponiert: </text:p>
          </table:table-cell>
          <table:table-cell table:number-columns-spanned="52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prache: </text:p>
          </table:table-cell>
          <table:table-cell table:number-columns-spanned="52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2:22:53+02:00</meta:creation-date>
    <dc:date>2026-09-08T12:22:53+02:00</dc:date>
    <dc:title>Untitled Spreadsheet</dc:title>
    <dc:description/>
    <dc:subject/>
    <meta:keyword/>
    <meta:user-defined meta:name="Company"/>
    <meta:user-defined meta:name="category"/>
  </office:meta>
</office:document-meta>
</file>