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334cm" fo:break-before="auto"/>
    </style:style>
    <style:style style:family="table-column" style:name="co_0_2">
      <style:table-column-properties style:column-width="0.926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0.926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0.926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0.926cm" fo:break-before="auto"/>
    </style:style>
    <style:style style:family="table-column" style:name="co_0_54">
      <style:table-column-properties style:column-width="1.111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0.926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1.111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1.111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0.926cm" fo:break-before="auto"/>
    </style:style>
    <style:style style:family="table-column" style:name="co_0_69">
      <style:table-column-properties style:column-width="1.111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0.926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0.926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1.111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0.926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1.111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0.926cm" fo:break-before="auto"/>
    </style:style>
    <style:style style:family="table-column" style:name="co_0_92">
      <style:table-column-properties style:column-width="0.926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0.926cm" fo:break-before="auto"/>
    </style:style>
    <style:style style:family="table-column" style:name="co_0_95">
      <style:table-column-properties style:column-width="0.741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0.926cm" fo:break-before="auto"/>
    </style:style>
    <style:style style:family="table-column" style:name="co_0_99">
      <style:table-column-properties style:column-width="0.741cm" fo:break-before="auto"/>
    </style:style>
    <style:style style:family="table-column" style:name="co_0_100">
      <style:table-column-properties style:column-width="1.111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0.926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0.926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0.926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1.111cm" fo:break-before="auto"/>
    </style:style>
    <style:style style:family="table-column" style:name="co_0_109">
      <style:table-column-properties style:column-width="0.926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0.926cm" fo:break-before="auto"/>
    </style:style>
    <style:style style:family="table-column" style:name="co_0_114">
      <style:table-column-properties style:column-width="1.111cm" fo:break-before="auto"/>
    </style:style>
    <style:style style:family="table-column" style:name="co_0_115">
      <style:table-column-properties style:column-width="0.926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0.926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1.111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1.111cm" fo:break-before="auto"/>
    </style:style>
    <style:style style:family="table-column" style:name="co_0_123">
      <style:table-column-properties style:column-width="0.926cm" fo:break-before="auto"/>
    </style:style>
    <style:style style:family="table-column" style:name="co_0_124">
      <style:table-column-properties style:column-width="0.926cm" fo:break-before="auto"/>
    </style:style>
    <style:style style:family="table-column" style:name="co_0_125">
      <style:table-column-properties style:column-width="0.926cm" fo:break-before="auto"/>
    </style:style>
    <style:style style:family="table-column" style:name="co_0_126">
      <style:table-column-properties style:column-width="1.111cm" fo:break-before="auto"/>
    </style:style>
    <style:style style:family="table-column" style:name="co_0_127">
      <style:table-column-properties style:column-width="0.926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0.926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0.741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0.926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0.926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1.111cm" fo:break-before="auto"/>
    </style:style>
    <style:style style:family="table-column" style:name="co_0_144">
      <style:table-column-properties style:column-width="0.926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0.926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1.111cm" fo:break-before="auto"/>
    </style:style>
    <style:style style:family="table-column" style:name="co_0_150">
      <style:table-column-properties style:column-width="1.111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0.926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0.926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0.926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0.926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0.926cm" fo:break-before="auto"/>
    </style:style>
    <style:style style:family="table-column" style:name="co_0_166">
      <style:table-column-properties style:column-width="1.111cm" fo:break-before="auto"/>
    </style:style>
    <style:style style:family="table-column" style:name="co_0_167">
      <style:table-column-properties style:column-width="0.926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0.741cm" fo:break-before="auto"/>
    </style:style>
    <style:style style:family="table-column" style:name="co_0_170">
      <style:table-column-properties style:column-width="1.111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0.926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0.926cm" fo:break-before="auto"/>
    </style:style>
    <style:style style:family="table-column" style:name="co_0_178">
      <style:table-column-properties style:column-width="0.926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0.926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0.926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0.926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0.926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1.111cm" fo:break-before="auto"/>
    </style:style>
    <style:style style:family="table-column" style:name="co_0_189">
      <style:table-column-properties style:column-width="1.11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IFN5</text:p>
          </table:table-cell>
        </table:table-row>
        <table:table-row>
          <table:table-cell table:number-columns-spanned="189" table:number-rows-spanned="1" table:style-name="ce0" office:value-type="string">
            <text:p>volume di legno morto (l. comm. s. mucchio di rami) a terra</text:p>
          </table:table-cell>
        </table:table-row>
        <table:table-row>
          <table:table-cell table:number-columns-spanned="189" table:number-rows-spanned="1" table:style-name="ce0" office:value-type="string">
            <text:p>alte/basse quote</text:p>
          </table:table-cell>
        </table:table-row>
        <table:table-row>
          <table:table-cell table:number-columns-spanned="189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89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89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189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89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alte/basse quote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basse quote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59.1">
            <text:p>59.1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98.3">
            <text:p>98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.2">
            <text:p>99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72.59999999999999">
            <text:p>72.59999999999999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66.5">
            <text:p>66.5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4.6">
            <text:p>54.6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84.40000000000001">
            <text:p>84.40000000000001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89.7">
            <text:p>89.7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9.40000000000001">
            <text:p>89.40000000000001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84.3">
            <text:p>84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3.9">
            <text:p>63.9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96.40000000000001">
            <text:p>96.4000000000000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6.6">
            <text:p>46.6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85.8">
            <text:p>85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6.3">
            <text:p>56.3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9.5">
            <text:p>89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82.3">
            <text:p>82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1.099999999999994">
            <text:p>71.099999999999994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78.3">
            <text:p>78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.5">
            <text:p>99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8">
            <text:p>1.8</text:p>
          </table:table-cell>
        </table:table-row>
        <table:table-row>
          <table:table-cell table:style-name="ce4" office:value-type="string">
            <text:p>alte quot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9.2">
            <text:p>99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85.099999999999994">
            <text:p>85.09999999999999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66.90000000000001">
            <text:p>66.9000000000000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85.8">
            <text:p>85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9.8">
            <text:p>69.8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96.40000000000001">
            <text:p>96.4000000000000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78.3">
            <text:p>78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8.90000000000001">
            <text:p>88.9000000000000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3.90000000000001">
            <text:p>73.90000000000001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45.4">
            <text:p>45.4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82.59999999999999">
            <text:p>82.59999999999999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54.1">
            <text:p>54.1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4.90000000000001">
            <text:p>74.90000000000001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62.8">
            <text:p>62.8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56.7">
            <text:p>56.7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2.8">
            <text:p>82.8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9.5">
            <text:p>99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97.099999999999994">
            <text:p>97.09999999999999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.4">
            <text:p>53.4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1.7">
            <text:p>91.7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99.3">
            <text:p>99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9.099999999999994">
            <text:p>99.09999999999999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78.59999999999999">
            <text:p>78.59999999999999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95.7">
            <text:p>95.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81.59999999999999">
            <text:p>81.5999999999999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7.8">
            <text:p>67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5.90000000000001">
            <text:p>95.9000000000000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3.59999999999999">
            <text:p>93.5999999999999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21.7">
            <text:p>21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.8">
            <text:p>1.8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7">
          <table:table-cell table:number-columns-spanned="189" table:number-rows-spanned="1" table:style-name="ce0" office:value-type="string">
            <text:p>© WSL, Inventario Forestale Nazionale Svizzero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Auswertungsart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Inventur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reticolo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insieme analizzato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uddivisione regionale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tratifizierung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Zielgrösse 1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volume di legno morto (l. comm. s. mucchio di rami) a terra [215], m³
Volume di legno morto a terra di almeno 7 cm di diametro (legno commerciabile) senza parti di legno commerciabile nei mucchi di ram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Datum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gerechnet am 11.06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Zielgrösse 2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volume di legno morto (l. comm. s. mucchio di rami) a terra [215], m³
Volume di legno morto a terra di almeno 7 cm di diametro (legno commerciabile) senza parti di legno commerciabile nei mucchi di ram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Datum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gerechnet am 11.06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Format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Zeitbezug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Flächenbezug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chätzfehler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Bezugstyp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Klassifizierungsmerkmal 1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alte/basse quote [NAISHLTLKOMB, 2635]
Stazioni di alta e bassa quota, classificate in base alle fasce vegetazionali secondo il sistema delle linee guida «Continuità nel bosco di protezione e controllo dell'efficacia» (NaiS; Frehner et al. 2005). Il limite tra alte e basse quote sul versante nord delle alpi si colloca tra le fasce «montana superiore» e «montana inferiore», a Sud delle Alpi tra le fasce «altimontana» e «montana inferiore/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Datum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gerechnet am 30.03.2024 16:49:19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Klassen, original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nessuna indicazione, basse quote, alte quot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Klassen, umkodiert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uddivisione regionale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altri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tichprobenumfang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Tabelle transponiert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prache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20:18:08+02:00</meta:creation-date>
    <dc:date>2026-09-15T20:18:08+02:00</dc:date>
    <dc:title>Untitled Spreadsheet</dc:title>
    <dc:description/>
    <dc:subject/>
    <meta:keyword/>
    <meta:user-defined meta:name="Company"/>
    <meta:user-defined meta:name="category"/>
  </office:meta>
</office:document-meta>
</file>