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296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296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296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296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1.296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296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296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1.296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296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296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296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296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296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296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296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296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296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296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296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296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296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296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296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296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296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29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296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296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1.296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296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296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1.296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296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296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296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296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296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296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296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1.296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296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296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296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296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296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296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296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296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296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296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296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296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296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296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296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296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296cm" fo:break-before="auto"/>
    </style:style>
    <style:style style:family="table-column" style:name="co_0_168">
      <style:table-column-properties style:column-width="0.741cm" fo:break-before="auto"/>
    </style:style>
    <style:style style:family="table-column" style:name="co_0_169">
      <style:table-column-properties style:column-width="1.296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296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296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296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296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1.296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296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296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29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296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296cm" fo:break-before="auto"/>
    </style:style>
    <style:style style:family="table-column" style:name="co_0_190">
      <style:table-column-properties style:column-width="0.74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Basalfläche</text:p>
          </table:table-cell>
        </table:table-row>
        <table:table-row>
          <table:table-cell table:number-columns-spanned="190" table:number-rows-spanned="1" table:style-name="ce0" office:value-type="string">
            <text:p>Brusthöhendurchmesser (10 Klassen) · Nadelholz, Laubholz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m²/ha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.5">
            <text:p>14.5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5">
            <text:p>14.5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.5">
            <text:p>12.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.5">
            <text:p>12.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7">
            <text:p>2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0">
            <text:p>2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">
            <text:p>1</text:p>
          </table:table-cell>
        </table:table-row>
        <table:table-row table:style-name="ro_0_73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13:17:07+02:00</meta:creation-date>
    <dc:date>2026-09-15T13:17:07+02:00</dc:date>
    <dc:title>Untitled Spreadsheet</dc:title>
    <dc:description/>
    <dc:subject/>
    <meta:keyword/>
    <meta:user-defined meta:name="Company"/>
    <meta:user-defined meta:name="category"/>
  </office:meta>
</office:document-meta>
</file>