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90" table:number-rows-spanned="1" table:style-name="ce0" office:value-type="string">
            <text:p>tracce di veicoli · fasce vegetazionali NaiS (6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%, subtotale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racce di veicoli</text:p>
          </table:table-cell>
          <table:table-cell table:style-name="ce3" office:value-type="string">
            <text:p>fasce vegetazionali NaiS (6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una/più tracce misurabil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12.8">
            <text:p>12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.5">
            <text:p>3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2.7">
            <text:p>52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string">
            <text:p>.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27.3">
            <text:p>2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17.1">
            <text:p>17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8">
            <text:p>28</text:p>
          </table:table-cell>
          <table:table-cell table:style-name="ce5" office:value-type="string">
            <text:p>.</text:p>
          </table:table-cell>
          <table:table-cell table:style-name="ce5" office:value-type="float" office:value="49.2">
            <text:p>49.2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.5">
            <text:p>3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5">
            <text:p>1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3.2">
            <text:p>3.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3.7">
            <text:p>13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7.3">
            <text:p>47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3.5">
            <text:p>33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string">
            <text:p>.</text:p>
          </table:table-cell>
          <table:table-cell table:style-name="ce5" office:value-type="float" office:value="19.5">
            <text:p>19.5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50.8">
            <text:p>5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81.5">
            <text:p>81.5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3.2">
            <text:p>3.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nessuna traccia 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6.90000000000001">
            <text:p>96.9000000000000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1.5">
            <text:p>81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87.7">
            <text:p>87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9.90000000000001">
            <text:p>79.9000000000000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.7">
            <text:p>79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.9">
            <text:p>7.9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2.59999999999999">
            <text:p>92.59999999999999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una/più tracce non misurabil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2">
            <text:p>3.2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7.6">
            <text:p>7.6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7.6">
            <text:p>7.6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86.3">
            <text:p>86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96.8">
            <text:p>96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4.099999999999994">
            <text:p>84.0999999999999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.9">
            <text:p>7.9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8.3">
            <text:p>8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9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subtotale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tracce di veicoli [SPFRZ, 723]
Aree di saggio senza/con tracce al suolo di veicoli per la raccolta del legname come trattori, forwarder ed esboscatrici forestali all'interno della superficie di 2 are. Fonte: rilievo sul terreno (MID 544: Fahrzeugspur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9.03.2024 18:08:3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una/più tracce misurabili, nessuna traccia , una/più tracce non misurabili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10:47:27+02:00</meta:creation-date>
    <dc:date>2026-09-16T10:47:27+02:00</dc:date>
    <dc:title>Untitled Spreadsheet</dc:title>
    <dc:description/>
    <dc:subject/>
    <meta:keyword/>
    <meta:user-defined meta:name="Company"/>
    <meta:user-defined meta:name="category"/>
  </office:meta>
</office:document-meta>
</file>