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149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926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926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0.926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0.926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0.926cm" fo:break-before="auto"/>
    </style:style>
    <style:style style:family="table-column" style:name="co_0_58">
      <style:table-column-properties style:column-width="1.111cm" fo:break-before="auto"/>
    </style:style>
    <style:style style:family="table-column" style:name="co_0_59">
      <style:table-column-properties style:column-width="0.926cm" fo:break-before="auto"/>
    </style:style>
    <style:style style:family="table-column" style:name="co_0_60">
      <style:table-column-properties style:column-width="1.111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0.926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0.926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0.926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0.926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0.926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0.926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0.926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0.926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0.926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0.926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0.926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0.926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0.926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0.926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0.926cm" fo:break-before="auto"/>
    </style:style>
    <style:style style:family="table-column" style:name="co_0_116">
      <style:table-column-properties style:column-width="1.111cm" fo:break-before="auto"/>
    </style:style>
    <style:style style:family="table-column" style:name="co_0_117">
      <style:table-column-properties style:column-width="0.926cm" fo:break-before="auto"/>
    </style:style>
    <style:style style:family="table-column" style:name="co_0_118">
      <style:table-column-properties style:column-width="1.111cm" fo:break-before="auto"/>
    </style:style>
    <style:style style:family="table-column" style:name="co_0_119">
      <style:table-column-properties style:column-width="0.926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0.926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0.926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0.926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0.926cm" fo:break-before="auto"/>
    </style:style>
    <style:style style:family="table-column" style:name="co_0_140">
      <style:table-column-properties style:column-width="0.926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0.926cm" fo:break-before="auto"/>
    </style:style>
    <style:style style:family="table-column" style:name="co_0_144">
      <style:table-column-properties style:column-width="1.111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0.926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0.926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0.926cm" fo:break-before="auto"/>
    </style:style>
    <style:style style:family="table-column" style:name="co_0_166">
      <style:table-column-properties style:column-width="1.111cm" fo:break-before="auto"/>
    </style:style>
    <style:style style:family="table-column" style:name="co_0_167">
      <style:table-column-properties style:column-width="0.926cm" fo:break-before="auto"/>
    </style:style>
    <style:style style:family="table-column" style:name="co_0_168">
      <style:table-column-properties style:column-width="1.111cm" fo:break-before="auto"/>
    </style:style>
    <style:style style:family="table-column" style:name="co_0_169">
      <style:table-column-properties style:column-width="0.926cm" fo:break-before="auto"/>
    </style:style>
    <style:style style:family="table-column" style:name="co_0_170">
      <style:table-column-properties style:column-width="1.111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0.926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0.926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0.926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0.741cm" fo:break-before="auto"/>
    </style:style>
    <style:style style:family="table-column" style:name="co_0_188">
      <style:table-column-properties style:column-width="1.111cm" fo:break-before="auto"/>
    </style:style>
    <style:style style:family="table-column" style:name="co_0_189">
      <style:table-column-properties style:column-width="1.11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LFI5</text:p>
          </table:table-cell>
        </table:table-row>
        <table:table-row>
          <table:table-cell table:number-columns-spanned="189" table:number-rows-spanned="1" table:style-name="ce0" office:value-type="string">
            <text:p>Anteil Waldprobeflächen</text:p>
          </table:table-cell>
        </table:table-row>
        <table:table-row>
          <table:table-cell table:number-columns-spanned="189" table:number-rows-spanned="1" table:style-name="ce0" office:value-type="string">
            <text:p>Dürrständer</text:p>
          </table:table-cell>
        </table:table-row>
        <table:table-row>
          <table:table-cell table:number-columns-spanned="189" table:number-rows-spanned="1" table:style-name="ce0" office:value-type="string">
            <text:p>Regionale Gliederung: Forstkreis (2024)</text:p>
          </table:table-cell>
        </table:table-row>
        <table:table-row>
          <table:table-cell table:number-columns-spanned="189" table:number-rows-spanned="1" table:style-name="ce0" office:value-type="string">
            <text:p>Einheit: %, Spaltentotal</text:p>
          </table:table-cell>
        </table:table-row>
        <table:table-row>
          <table:table-cell table:number-columns-spanned="189" table:number-rows-spanned="1" table:style-name="ce0" office:value-type="string">
            <text:p>Bezugsfläche: zugänglicher Wald ohne Gebüschwald LFI1-LFI5</text:p>
          </table:table-cell>
        </table:table-row>
        <table:table-row>
          <table:table-cell table:number-columns-spanned="189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189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stkreis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Seen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Dürrständer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vorhanden 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8.2">
            <text:p>58.2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9.1">
            <text:p>49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5.3">
            <text:p>65.3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59.9">
            <text:p>59.9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5.4">
            <text:p>45.4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6.2">
            <text:p>46.2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3.2">
            <text:p>13.2</text:p>
          </table:table-cell>
          <table:table-cell table:style-name="ce5" office:value-type="string">
            <text:p>.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10.2">
            <text:p>10.2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string">
            <text:p>.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46.9">
            <text:p>46.9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8.7">
            <text:p>8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 office:value-type="string">
            <text:p>nicht vorhanden</text:p>
          </table:table-cell>
          <table:table-cell table:style-name="ce5" office:value-type="float" office:value="72.7">
            <text:p>72.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76.90000000000001">
            <text:p>76.9000000000000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77.7">
            <text:p>77.7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80.90000000000001">
            <text:p>80.9000000000000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53.5">
            <text:p>53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9.3">
            <text:p>59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84.2">
            <text:p>84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62.8">
            <text:p>62.8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3.2">
            <text:p>73.2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60.8">
            <text:p>60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74.59999999999999">
            <text:p>74.5999999999999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76.7">
            <text:p>76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5.40000000000001">
            <text:p>65.4000000000000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80.5">
            <text:p>80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70.90000000000001">
            <text:p>70.9000000000000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71.5">
            <text:p>71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82.8">
            <text:p>82.8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92.3">
            <text:p>92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9.6">
            <text:p>59.6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2.4">
            <text:p>52.4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8.7">
            <text:p>58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6.2">
            <text:p>56.2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69.099999999999994">
            <text:p>69.09999999999999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63.4">
            <text:p>63.4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3.5">
            <text:p>53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71.099999999999994">
            <text:p>71.09999999999999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87.2">
            <text:p>87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75.5">
            <text:p>75.5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61.8">
            <text:p>61.8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80.2">
            <text:p>80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70.8">
            <text:p>70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5.2">
            <text:p>75.2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63.6">
            <text:p>63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67.59999999999999">
            <text:p>67.59999999999999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54.6">
            <text:p>54.6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85.099999999999994">
            <text:p>85.09999999999999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86.8">
            <text:p>86.8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7.3">
            <text:p>67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8.7">
            <text:p>58.7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73.59999999999999">
            <text:p>73.59999999999999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89.8">
            <text:p>89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73.59999999999999">
            <text:p>73.59999999999999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86.59999999999999">
            <text:p>86.59999999999999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68.90000000000001">
            <text:p>68.9000000000000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61.2">
            <text:p>61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53.1">
            <text:p>53.1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66.3">
            <text:p>66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87.3">
            <text:p>87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8.40000000000001">
            <text:p>78.4000000000000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79.3">
            <text:p>79.3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83.5">
            <text:p>83.5</text:p>
          </table:table-cell>
          <table:table-cell table:style-name="ce5" office:value-type="float" office:value="8.7">
            <text:p>8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7">
          <table:table-cell table:number-columns-spanned="189" table:number-rows-spanned="1" table:style-name="ce0" office:value-type="string">
            <text:p>© WSL, Schweizerisches Landesforstinventar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Auswertungsart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Inventur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Netz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Bezugsfläche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zugänglicher Wald ohne Gebüschwald LFI1-LFI5 [2382]
Wald, der in den fünf Inventuren LFI1 (1983-1985), LFI2 (1993-1995), LFI3 (2004-2006), LFI4 (2009-2017) und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Regionale Gliederung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Forstkreis (2024) [FOKREIS51, 2777]
Regionale Gliederung mit den Forstkreisen als Einheit. Die Variable wurde im Jahr 2024 implementiert und basiert auf einer Erhebung bei den kantonalen Forstdiensten in den Jahren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tratifizierung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ielgrösse 1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ielgrösse 2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Format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Zeitbezug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Flächenbezug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chätzfehler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Bezugstyp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ifizierungsmerkmal 1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Dürrständer [DUERSTA, 462]
Probeflächen mit/ohne stehende tote Bäume («Dürrständer») ab 20 cm Brusthöhendurchmesser (BHD) auf der Interpretationsfläche (50 × 50 m), die zusammen ein Volumen von mindestens 1 m³ erreichen. Grundlage: Feldaufnahme (MID 211: Dürrständer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Datum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gerechnet am 19.03.2024 18:04:1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en, original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keine Angabe, vorhanden , nicht vorhande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Klassen, umkodiert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Regionale Gliederung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Übrige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tichprobenumfang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Tabelle transponiert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3" table:number-rows-spanned="1" table:style-name="ce6" office:value-type="string">
            <text:p>Sprache: </text:p>
          </table:table-cell>
          <table:table-cell table:style-name="ce7"/>
          <table:table-cell table:style-name="ce7"/>
          <table:table-cell table:number-columns-spanned="186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04:39:55+02:00</meta:creation-date>
    <dc:date>2026-09-17T04:39:55+02:00</dc:date>
    <dc:title>Untitled Spreadsheet</dc:title>
    <dc:description/>
    <dc:subject/>
    <meta:keyword/>
    <meta:user-defined meta:name="Company"/>
    <meta:user-defined meta:name="category"/>
  </office:meta>
</office:document-meta>
</file>