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741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0.926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0.926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0.926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0.926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0.926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1.111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0.926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0.926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0.926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0.926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0.926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0.926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1.111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0.926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0.926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0.926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0.926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0.926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1.111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0.926cm" fo:break-before="auto"/>
    </style:style>
    <style:style style:family="table-column" style:name="co_0_189">
      <style:table-column-properties style:column-width="1.482cm" fo:break-before="auto"/>
    </style:style>
    <style:style style:family="table-column" style:name="co_0_190">
      <style:table-column-properties style:column-width="1.482cm" fo:break-before="auto"/>
    </style:style>
    <style:style style:family="table-row" style:name="ro_0_5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NFI5</text:p>
          </table:table-cell>
        </table:table-row>
        <table:table-row>
          <table:table-cell table:number-columns-spanned="190" table:number-rows-spanned="1" table:style-name="ce0" office:value-type="string">
            <text:p>proportion of forest plots</text:p>
          </table:table-cell>
        </table:table-row>
        <table:table-row>
          <table:table-cell table:number-columns-spanned="190" table:number-rows-spanned="1" table:style-name="ce0" office:value-type="string">
            <text:p>recreation infrastructure · intensity of recreational use</text:p>
          </table:table-cell>
        </table:table-row>
        <table:table-row>
          <table:table-cell table:number-columns-spanned="190" table:number-rows-spanned="1" table:style-name="ce0" office:value-type="string">
            <text:p>regional demarcation: forest district (2024)</text:p>
          </table:table-cell>
        </table:table-row>
        <table:table-row>
          <table:table-cell table:number-columns-spanned="190" table:number-rows-spanned="1" table:style-name="ce0" office:value-type="string">
            <text:p>unit: %, column total</text:p>
          </table:table-cell>
        </table:table-row>
        <table:table-row>
          <table:table-cell table:number-columns-spanned="190" table:number-rows-spanned="1" table:style-name="ce0" office:value-type="string">
            <text:p>evaluation area: accessible forest without shrub forest NFI4/NFI5</text:p>
          </table:table-cell>
        </table:table-row>
        <table:table-row>
          <table:table-cell table:number-columns-spanned="190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190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est district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kes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recreation infrastructure</text:p>
          </table:table-cell>
          <table:table-cell table:style-name="ce3" office:value-type="string">
            <text:p>intensity of recreational use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8" table:style-name="ce4" office:value-type="string">
            <text:p>n/a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ow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igh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oderat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tron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ery stron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none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ne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9.7">
            <text:p>9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5.5">
            <text:p>15.5</text:p>
          </table:table-cell>
          <table:table-cell table:style-name="ce5" office:value-type="string">
            <text:p>.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7.6">
            <text:p>57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56.5">
            <text:p>56.5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1.7">
            <text:p>1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6.4">
            <text:p>6.4</text:p>
          </table:table-cell>
          <table:table-cell table:style-name="ce5" office:value-type="string">
            <text:p>.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low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3">
            <text:p>44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string">
            <text:p>.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3.8">
            <text:p>13.8</text:p>
          </table:table-cell>
          <table:table-cell table:style-name="ce5" office:value-type="string">
            <text:p>.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9">
            <text:p>15.9</text:p>
          </table:table-cell>
          <table:table-cell table:style-name="ce5" office:value-type="string">
            <text:p>.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light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6">
            <text:p>23.6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moderate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10">
            <text:p>1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stron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very stron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67.5">
            <text:p>67.5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6.3">
            <text:p>76.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80.8">
            <text:p>80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52.3">
            <text:p>52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4.5">
            <text:p>64.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4.7">
            <text:p>64.7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70.5">
            <text:p>70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.8">
            <text:p>79.8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0.4">
            <text:p>60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5.5">
            <text:p>15.5</text:p>
          </table:table-cell>
          <table:table-cell table:style-name="ce5" office:value-type="string">
            <text:p>.</text:p>
          </table:table-cell>
          <table:table-cell table:style-name="ce5" office:value-type="float" office:value="78.8">
            <text:p>78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8.2">
            <text:p>78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77.3">
            <text:p>77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83.90000000000001">
            <text:p>83.9000000000000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7.2">
            <text:p>57.2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77.40000000000001">
            <text:p>77.4000000000000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82.8">
            <text:p>82.8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65.7">
            <text:p>65.7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75.8">
            <text:p>75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76.40000000000001">
            <text:p>76.4000000000000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71.7">
            <text:p>71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76.099999999999994">
            <text:p>76.09999999999999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81.2">
            <text:p>81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6.2">
            <text:p>56.2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72.7">
            <text:p>72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80.40000000000001">
            <text:p>80.4000000000000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75.90000000000001">
            <text:p>75.9000000000000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4.5">
            <text:p>84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83.59999999999999">
            <text:p>83.5999999999999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8.7">
            <text:p>88.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6.40000000000001">
            <text:p>66.40000000000001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76.8">
            <text:p>76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1.3">
            <text:p>71.3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57.4">
            <text:p>57.4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76.5">
            <text:p>76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62.4">
            <text:p>62.4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75.90000000000001">
            <text:p>75.9000000000000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3.2">
            <text:p>53.2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82.40000000000001">
            <text:p>82.40000000000001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3.6">
            <text:p>23.6</text:p>
          </table:table-cell>
          <table:table-cell table:style-name="ce5" office:value-type="string">
            <text:p>.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66.2">
            <text:p>66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71.7">
            <text:p>71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6.8">
            <text:p>66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59.8">
            <text:p>59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62.7">
            <text:p>62.7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11.5">
            <text:p>11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7.40000000000001">
            <text:p>67.40000000000001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number-columns-spanned="1" table:number-rows-spanned="8" table:style-name="ce4" office:value-type="string">
            <text:p>paths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ne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low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9.1">
            <text:p>9.1</text:p>
          </table:table-cell>
          <table:table-cell table:style-name="ce5" office:value-type="string">
            <text:p>.</text:p>
          </table:table-cell>
          <table:table-cell table:style-name="ce5" office:value-type="float" office:value="6.8">
            <text:p>6.8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8">
            <text:p>9.8</text:p>
          </table:table-cell>
          <table:table-cell table:style-name="ce5" office:value-type="string">
            <text:p>.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light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8.1">
            <text:p>8.1</text:p>
          </table:table-cell>
          <table:table-cell table:style-name="ce5" office:value-type="string">
            <text:p>.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3.9">
            <text:p>13.9</text:p>
          </table:table-cell>
          <table:table-cell table:style-name="ce5" office:value-type="string">
            <text:p>.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1.8">
            <text:p>11.8</text:p>
          </table:table-cell>
          <table:table-cell table:style-name="ce5" office:value-type="string">
            <text:p>.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moderate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8.1">
            <text:p>8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4">
            <text:p>7.4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1.7">
            <text:p>11.7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23.7">
            <text:p>23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0.5">
            <text:p>10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stron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.4">
            <text:p>2.4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very stron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84.5">
            <text:p>84.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2.8">
            <text:p>42.8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76.40000000000001">
            <text:p>76.40000000000001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61.1">
            <text:p>61.1</text:p>
          </table:table-cell>
          <table:table-cell table:style-name="ce5" office:value-type="float" office:value="11.5">
            <text:p>11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number-columns-spanned="1" table:number-rows-spanned="8" table:style-name="ce4" office:value-type="string">
            <text:p>specific recreation facilities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low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igh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moderate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stron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very stron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number-columns-spanned="1" table:number-rows-spanned="8" table:style-name="ce4" office:value-type="string">
            <text:p>total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ne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9.7">
            <text:p>9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5.5">
            <text:p>15.5</text:p>
          </table:table-cell>
          <table:table-cell table:style-name="ce5" office:value-type="string">
            <text:p>.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7.6">
            <text:p>57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56.5">
            <text:p>56.5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1.7">
            <text:p>1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.4">
            <text:p>6.4</text:p>
          </table:table-cell>
          <table:table-cell table:style-name="ce5" office:value-type="string">
            <text:p>.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low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3">
            <text:p>44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54.9">
            <text:p>54.9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0.8">
            <text:p>40.8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8.5">
            <text:p>8.5</text:p>
          </table:table-cell>
          <table:table-cell table:style-name="ce5" office:value-type="string">
            <text:p>.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3.8">
            <text:p>13.8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light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48.3">
            <text:p>48.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5.4">
            <text:p>45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54.9">
            <text:p>54.9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64.90000000000001">
            <text:p>64.9000000000000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62.8">
            <text:p>62.8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42.7">
            <text:p>42.7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83.5">
            <text:p>83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4.3">
            <text:p>44.3</text:p>
          </table:table-cell>
          <table:table-cell table:style-name="ce5" office:value-type="float" office:value="11.7">
            <text:p>11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moderate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60.8">
            <text:p>60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1.7">
            <text:p>11.7</text:p>
          </table:table-cell>
          <table:table-cell table:style-name="ce5" office:value-type="string">
            <text:p>.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5.5">
            <text:p>45.5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3.7">
            <text:p>23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0.9">
            <text:p>60.9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59.2">
            <text:p>59.2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11.8">
            <text:p>11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stron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very strong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53">
          <table:table-cell table:number-columns-spanned="190" table:number-rows-spanned="1" table:style-name="ce0" office:value-type="string">
            <text:p>© WSL, Swiss National Forest Inventory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9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189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189" table:number-rows-spanned="1" table:style-name="ce7" office:value-type="string">
            <text:p>accessible forest without shrub forest NFI4/NFI5 [2282]
Forest that was less than two-thirds covered with shrubs in both NFI4 (2009-2017) and NFI5 (2018-2026) and is accessible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9" table:number-rows-spanned="1" table:style-name="ce7" office:value-type="string">
            <text:p>forest district (2024) [FOKREIS51, 2777]
Regional demarcation with the forest districts as a unit. This variable was implemented in the year 2024 and is based on a survey with the cantonal forest services in the years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9" table:number-rows-spanned="1" table:style-name="ce7" office:value-type="string">
            <text:p>proportion of forest plots [326], Stk.
Proportion of sample plots that meet the forest definition of NFI, i.e. are covered by "forest without shrub forest" or "shrub forest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9" table:number-rows-spanned="1" table:style-name="ce7" office:value-type="string">
            <text:p>proportion of forest plots [326], Stk.
Proportion of sample plots that meet the forest definition of NFI, i.e. are covered by "forest without shrub forest" or "shrub forest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9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9" table:number-rows-spanned="1" table:style-name="ce7" office:value-type="string">
            <text:p>column 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9" table:number-rows-spanned="1" table:style-name="ce7" office:value-type="string">
            <text:p>recreation infrastructure [ERHOLUNGKLA, 1311]
Sample plots without/with recreation infrastructure (paths and specific recreation facilities) on the interpretation area (50 × 50 m). Reference: Field Survey (MID 220: Erholungseinrichtungen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0.03.2024 09:28:29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/a, none, paths, specific recreation facilities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89" table:number-rows-spanned="1" table:style-name="ce7" office:value-type="string">
            <text:p>intensity of recreational use [ERHNUTINTUMF, 508]
Sample plots with/without current recreational use within a radius of 100 m around the sample plot centre, classified according to visitor frequency as a measure of the intensity of recreational use. No recreational use: &lt;10 persons/year; very low intensity: &lt;1 person/day; low: 1-10 persons/day; moderate: 11-100 persons/day; high: 101-500 persons/day; very high: &gt;500 persons/day based on the entire year or the relevant season, taking into account all types of recreational use. Reference: Forest Service Survey (MID 330: Intensität der aktuellen Erholungsnutzu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9.03.2024 18:05:0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/a, none, low, light, moderate, strong, very strong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6T04:40:03+02:00</meta:creation-date>
    <dc:date>2026-09-16T04:40:03+02:00</dc:date>
    <dc:title>Untitled Spreadsheet</dc:title>
    <dc:description/>
    <dc:subject/>
    <meta:keyword/>
    <meta:user-defined meta:name="Company"/>
    <meta:user-defined meta:name="category"/>
  </office:meta>
</office:document-meta>
</file>