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volume di legno morto (legno commerciabile), a terra</text:p>
          </table:table-cell>
        </table:table-row>
        <table:table-row>
          <table:table-cell table:number-columns-spanned="189" table:number-rows-spanned="1" table:style-name="ce0" office:value-type="string">
            <text:p>alte/basse quote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8.099999999999994">
            <text:p>98.09999999999999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8.90000000000001">
            <text:p>98.9000000000000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6.3">
            <text:p>96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1.3">
            <text:p>91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8">
            <text:p>6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ticolo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sieme analizzato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olume di legno morto (legno commerciabile), a terra [417], m³
Volume del legno morto a terra a partire da 7 cm di diametro (legno commerciabile), compresi i pezz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29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olume di legno morto (legno commerciabile), a terra [417], m³
Volume del legno morto a terra a partire da 7 cm di diametro (legno commerciabile), compresi i pezz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29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30.03.2024 16:49:1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ltri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9:41:02+02:00</meta:creation-date>
    <dc:date>2026-09-10T09:41:02+02:00</dc:date>
    <dc:title>Untitled Spreadsheet</dc:title>
    <dc:description/>
    <dc:subject/>
    <meta:keyword/>
    <meta:user-defined meta:name="Company"/>
    <meta:user-defined meta:name="category"/>
  </office:meta>
</office:document-meta>
</file>