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5.741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296cm" fo:break-before="auto"/>
    </style:style>
    <style:style style:family="table-column" style:name="co_0_54">
      <style:table-column-properties style:column-width="0.741cm" fo:break-before="auto"/>
    </style:style>
    <style:style style:family="table-column" style:name="co_0_55">
      <style:table-column-properties style:column-width="1.296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1.296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296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1.296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1.296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1.296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1.296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1.296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296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1.296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1.296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1.296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296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296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1.296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1.296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1.296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296cm" fo:break-before="auto"/>
    </style:style>
    <style:style style:family="table-column" style:name="co_0_90">
      <style:table-column-properties style:column-width="0.741cm" fo:break-before="auto"/>
    </style:style>
    <style:style style:family="table-column" style:name="co_0_91">
      <style:table-column-properties style:column-width="1.296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1.296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296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296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1.296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1.296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1.296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1.296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296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1.296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1.296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1.296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1.296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1.296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296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1.296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1.296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1.296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1.296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1.296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1.296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1.296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1.296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1.296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296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1.296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296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1.296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296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296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1.296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1.296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296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1.296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1.296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1.296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296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296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296cm" fo:break-before="auto"/>
    </style:style>
    <style:style style:family="table-column" style:name="co_0_168">
      <style:table-column-properties style:column-width="0.741cm" fo:break-before="auto"/>
    </style:style>
    <style:style style:family="table-column" style:name="co_0_169">
      <style:table-column-properties style:column-width="1.296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1.296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1.296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1.296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296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1.296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1.296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1.296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1.29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1.296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296cm" fo:break-before="auto"/>
    </style:style>
    <style:style style:family="table-column" style:name="co_0_190">
      <style:table-column-properties style:column-width="0.74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Totholzbasalfläche</text:p>
          </table:table-cell>
        </table:table-row>
        <table:table-row>
          <table:table-cell table:number-columns-spanned="190" table:number-rows-spanned="1" table:style-name="ce0" office:value-type="string">
            <text:p>Nadelholz, Laubholz · Baumzustand (stehend/liegend)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m²/ha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Baumzustand (stehend/liegend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4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teh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eg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Nadel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tehend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iegend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4" table:style-name="ce4" office:value-type="string">
            <text:p>Laub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tehend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liegend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4" table:style-name="ce4" office:value-type="string">
            <text:p>nicht bestimmbar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teh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eg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tehend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iegend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">
            <text:p>3</text:p>
          </table:table-cell>
        </table:table-row>
        <table:table-row table:style-name="ro_0_33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8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Totholzbasalfläche [171], m²
Summe der Stammquerschnittsflächen in 1,3 m Höhe (Messstelle für den Brusthöhendurchmesser BHD) der toten Bäume und Sträucher (stehende und liegende) ab 12 cm BH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Baumzustand (stehend/liegend) [PBZUSTSTELIE, 1266]
Einteilung der Bäume und Sträucher ab 12 cm Brusthöhendurchmesser (BHD) in stehende oder liegende. Grundlage: Feldaufnahme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0.03.2024 05:11:5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stehend, liegend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6:57:51+02:00</meta:creation-date>
    <dc:date>2026-09-17T16:57:51+02:00</dc:date>
    <dc:title>Untitled Spreadsheet</dc:title>
    <dc:description/>
    <dc:subject/>
    <meta:keyword/>
    <meta:user-defined meta:name="Company"/>
    <meta:user-defined meta:name="category"/>
  </office:meta>
</office:document-meta>
</file>