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0.926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0.926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Biomasse der stehenden toten Bäume</text:p>
          </table:table-cell>
        </table:table-row>
        <table:table-row>
          <table:table-cell table:number-columns-spanned="189" table:number-rows-spanned="1" table:style-name="ce0" office:value-type="string">
            <text:p>Nadelholz, Laubholz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94.8">
            <text:p>94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93.40000000000001">
            <text:p>93.4000000000000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19.8">
            <text:p>19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3.8">
            <text:p>93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91.3">
            <text:p>91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0.7">
            <text:p>7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5.7">
            <text:p>55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9.2">
            <text:p>89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70.7">
            <text:p>70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3.40000000000001">
            <text:p>73.40000000000001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2.099999999999994">
            <text:p>92.09999999999999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95.8">
            <text:p>95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90.90000000000001">
            <text:p>90.9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0.59999999999999">
            <text:p>70.59999999999999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97.8">
            <text:p>97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9.59999999999999">
            <text:p>79.5999999999999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85.2">
            <text:p>85.2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92.8">
            <text:p>92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3.2">
            <text:p>93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4.7">
            <text:p>94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94.3">
            <text:p>94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80.59999999999999">
            <text:p>80.59999999999999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9.8">
            <text:p>19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92.40000000000001">
            <text:p>92.4000000000000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88.8">
            <text:p>88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85.2">
            <text:p>85.2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Biomasse der stehenden toten Bäume [69], kg
Trockengewicht (Masse) der stehenden toten Bäume und Sträucher ab 12 cm Brusthöhendurchmesser (BHD). Ermittelt wird diese Masse mithilfe von art- und zersetzungsgradabhängigen Holzdichten aus den Baumteilen Wurzeln und Schaftholz sowie je nach Zersetzungsgrad auch dem Astderbholz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Biomasse der stehenden toten Bäume [69], kg
Trockengewicht (Masse) der stehenden toten Bäume und Sträucher ab 12 cm Brusthöhendurchmesser (BHD). Ermittelt wird diese Masse mithilfe von art- und zersetzungsgradabhängigen Holzdichten aus den Baumteilen Wurzeln und Schaftholz sowie je nach Zersetzungsgrad auch dem Astderbholz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3:06:52+02:00</meta:creation-date>
    <dc:date>2026-09-15T23:06:52+02:00</dc:date>
    <dc:title>Untitled Spreadsheet</dc:title>
    <dc:description/>
    <dc:subject/>
    <meta:keyword/>
    <meta:user-defined meta:name="Company"/>
    <meta:user-defined meta:name="category"/>
  </office:meta>
</office:document-meta>
</file>