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Anteil Waldprobeflächen</text:p>
          </table:table-cell>
        </table:table-row>
        <table:table-row>
          <table:table-cell table:number-columns-spanned="190" table:number-rows-spanned="1" table:style-name="ce0" office:value-type="string">
            <text:p>Schutzwald gegen Stein-/Blockschlag (2022) · Fläche der grössten Lücke (5 Klassen)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Zwischentotal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Stein-/Blockschlag (2022)</text:p>
          </table:table-cell>
          <table:table-cell table:style-name="ce3" office:value-type="string">
            <text:p>Fläche der grössten Lücke (5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0.4">
            <text:p>20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3.5">
            <text:p>33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9.9">
            <text:p>19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9.8">
            <text:p>49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26.8">
            <text:p>26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.9">
            <text:p>18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2.8">
            <text:p>12.8</text:p>
          </table:table-cell>
          <table:table-cell table:style-name="ce5" office:value-type="string">
            <text:p>.</text:p>
          </table:table-cell>
          <table:table-cell table:style-name="ce5" office:value-type="float" office:value="33.7">
            <text:p>33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4.2">
            <text:p>44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6.2">
            <text:p>46.2</text:p>
          </table:table-cell>
          <table:table-cell table:style-name="ce5" office:value-type="string">
            <text:p>.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27.4">
            <text:p>27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8.9">
            <text:p>18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0.2">
            <text:p>5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string">
            <text:p>.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21.9">
            <text:p>21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4.3">
            <text:p>4.3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1">
            <text:p>32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2.8">
            <text:p>32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3.8">
            <text:p>53.8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2.4">
            <text:p>1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.3">
            <text:p>3.3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5.8">
            <text:p>55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8.9">
            <text:p>18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4">
            <text:p>2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.4">
            <text:p>20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5">
            <text:p>3.5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4.8">
            <text:p>64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9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Zwischen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Schutzwald gegen Stein-/Blockschlag (2022) [STURZSPGES22, 2646]
Fläche innerhalb/ausserhalb des Schutzwalds gegen Stein- oder Blockschlag (Sturzprozesse)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4:58:4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Fläche der grössten Lücke (5 Klassen) [LBLUECKFLAKL, 1338]
Probeflächen ohne/mit Lücken ≥100 m² von Kronenrand zu Kronenrand, die die Interpretationsfläche (50 × 50 m) anschneiden, klassiert nach der Fläche der grössten Lücke. Grundlage: Luftbild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keine Lücke (&lt;100 m2), kleine Lücke (100-500 m2), mittlere Lücke (500-1000 m2), grosse Lücke (1000-5000 m2), sehr grosse Lücke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9:33:06+02:00</meta:creation-date>
    <dc:date>2026-09-10T19:33:06+02:00</dc:date>
    <dc:title>Untitled Spreadsheet</dc:title>
    <dc:description/>
    <dc:subject/>
    <meta:keyword/>
    <meta:user-defined meta:name="Company"/>
    <meta:user-defined meta:name="category"/>
  </office:meta>
</office:document-meta>
</file>