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815cm" fo:break-before="auto"/>
    </style:style>
    <style:style style:family="table-column" style:name="co_0_2">
      <style:table-column-properties style:column-width="1.482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482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482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1.482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482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482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482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482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482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482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482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482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482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1.482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482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482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482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482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482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482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1.482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482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482cm" fo:break-before="auto"/>
    </style:style>
    <style:style style:family="table-column" style:name="co_0_59">
      <style:table-column-properties style:column-width="0.926cm" fo:break-before="auto"/>
    </style:style>
    <style:style style:family="table-column" style:name="co_0_60">
      <style:table-column-properties style:column-width="1.482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482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1.482cm" fo:break-before="auto"/>
    </style:style>
    <style:style style:family="table-column" style:name="co_0_65">
      <style:table-column-properties style:column-width="0.926cm" fo:break-before="auto"/>
    </style:style>
    <style:style style:family="table-column" style:name="co_0_66">
      <style:table-column-properties style:column-width="1.482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1.482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1.482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1.482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482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1.482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482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482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1.482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482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1.482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482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482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1.482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482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1.482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482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482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482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1.482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482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482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1.482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1.482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1.482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1.482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482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482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1.482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1.482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482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1.482cm" fo:break-before="auto"/>
    </style:style>
    <style:style style:family="table-column" style:name="co_0_129">
      <style:table-column-properties style:column-width="0.926cm" fo:break-before="auto"/>
    </style:style>
    <style:style style:family="table-column" style:name="co_0_130">
      <style:table-column-properties style:column-width="1.482cm" fo:break-before="auto"/>
    </style:style>
    <style:style style:family="table-column" style:name="co_0_131">
      <style:table-column-properties style:column-width="0.926cm" fo:break-before="auto"/>
    </style:style>
    <style:style style:family="table-column" style:name="co_0_132">
      <style:table-column-properties style:column-width="1.482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482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1.482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482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482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482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482cm" fo:break-before="auto"/>
    </style:style>
    <style:style style:family="table-column" style:name="co_0_145">
      <style:table-column-properties style:column-width="0.926cm" fo:break-before="auto"/>
    </style:style>
    <style:style style:family="table-column" style:name="co_0_146">
      <style:table-column-properties style:column-width="1.482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482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1.482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482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482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1.482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482cm" fo:break-before="auto"/>
    </style:style>
    <style:style style:family="table-column" style:name="co_0_159">
      <style:table-column-properties style:column-width="0.926cm" fo:break-before="auto"/>
    </style:style>
    <style:style style:family="table-column" style:name="co_0_160">
      <style:table-column-properties style:column-width="1.482cm" fo:break-before="auto"/>
    </style:style>
    <style:style style:family="table-column" style:name="co_0_161">
      <style:table-column-properties style:column-width="0.926cm" fo:break-before="auto"/>
    </style:style>
    <style:style style:family="table-column" style:name="co_0_162">
      <style:table-column-properties style:column-width="1.482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482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482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482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1.482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482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482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482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482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482cm" fo:break-before="auto"/>
    </style:style>
    <style:style style:family="table-column" style:name="co_0_181">
      <style:table-column-properties style:column-width="0.926cm" fo:break-before="auto"/>
    </style:style>
    <style:style style:family="table-column" style:name="co_0_182">
      <style:table-column-properties style:column-width="1.482cm" fo:break-before="auto"/>
    </style:style>
    <style:style style:family="table-column" style:name="co_0_183">
      <style:table-column-properties style:column-width="0.926cm" fo:break-before="auto"/>
    </style:style>
    <style:style style:family="table-column" style:name="co_0_184">
      <style:table-column-properties style:column-width="1.482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1.482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852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NFI5</text:p>
          </table:table-cell>
        </table:table-row>
        <table:table-row>
          <table:table-cell table:number-columns-spanned="189" table:number-rows-spanned="1" table:style-name="ce0" office:value-type="string">
            <text:p>number of deadwood stems</text:p>
          </table:table-cell>
        </table:table-row>
        <table:table-row>
          <table:table-cell table:number-columns-spanned="189" table:number-rows-spanned="1" table:style-name="ce0" office:value-type="string">
            <text:p>conifers and broadleaves</text:p>
          </table:table-cell>
        </table:table-row>
        <table:table-row>
          <table:table-cell table:number-columns-spanned="189" table:number-rows-spanned="1" table:style-name="ce0" office:value-type="string">
            <text:p>regional demarcation: forest district (2024)</text:p>
          </table:table-cell>
        </table:table-row>
        <table:table-row>
          <table:table-cell table:number-columns-spanned="189" table:number-rows-spanned="1" table:style-name="ce0" office:value-type="string">
            <text:p>unit: 1000 n</text:p>
          </table:table-cell>
        </table:table-row>
        <table:table-row>
          <table:table-cell table:number-columns-spanned="189" table:number-rows-spanned="1" table:style-name="ce0" office:value-type="string">
            <text:p>evaluation area: accessible forest without shrub forest NFI1-NFI5</text:p>
          </table:table-cell>
        </table:table-row>
        <table:table-row>
          <table:table-cell table:number-columns-spanned="189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189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est district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kes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conifers and broadleaves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conifers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66">
            <text:p>26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37">
            <text:p>43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833">
            <text:p>383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91">
            <text:p>109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23">
            <text:p>62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22">
            <text:p>102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53">
            <text:p>25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33">
            <text:p>43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766">
            <text:p>76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16">
            <text:p>31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54">
            <text:p>45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981">
            <text:p>98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20">
            <text:p>62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324">
            <text:p>132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447">
            <text:p>244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61">
            <text:p>276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40">
            <text:p>94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32">
            <text:p>43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70">
            <text:p>27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07">
            <text:p>140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20">
            <text:p>32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75">
            <text:p>27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41">
            <text:p>34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24">
            <text:p>62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19">
            <text:p>31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592">
            <text:p>59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33">
            <text:p>23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434">
            <text:p>43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24">
            <text:p>22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52">
            <text:p>152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81">
            <text:p>18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24">
            <text:p>22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80">
            <text:p>68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48">
            <text:p>24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47">
            <text:p>147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45">
            <text:p>44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95">
            <text:p>39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51">
            <text:p>65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46">
            <text:p>24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10">
            <text:p>21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67">
            <text:p>56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70">
            <text:p>37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454">
            <text:p>245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073">
            <text:p>207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389">
            <text:p>238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51">
            <text:p>25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60">
            <text:p>460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981">
            <text:p>39981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broadleaves</text:p>
          </table:table-cell>
          <table:table-cell table:style-name="ce5" office:value-type="float" office:value="367">
            <text:p>36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62">
            <text:p>16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99">
            <text:p>29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71">
            <text:p>67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61">
            <text:p>36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94">
            <text:p>39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00">
            <text:p>40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44">
            <text:p>24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64">
            <text:p>26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7">
            <text:p>23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03">
            <text:p>30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51">
            <text:p>25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876">
            <text:p>87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426">
            <text:p>42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234">
            <text:p>123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93">
            <text:p>29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171">
            <text:p>117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90">
            <text:p>19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39">
            <text:p>23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615">
            <text:p>61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75">
            <text:p>27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29">
            <text:p>22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77">
            <text:p>37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22">
            <text:p>32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264">
            <text:p>26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40">
            <text:p>24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71">
            <text:p>27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07">
            <text:p>30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43">
            <text:p>34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63">
            <text:p>36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049">
            <text:p>104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19">
            <text:p>101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267">
            <text:p>226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47">
            <text:p>74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61">
            <text:p>66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455">
            <text:p>145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96">
            <text:p>19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47">
            <text:p>14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68">
            <text:p>36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45">
            <text:p>24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80">
            <text:p>28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00">
            <text:p>20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26">
            <text:p>32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65">
            <text:p>36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951">
            <text:p>95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80">
            <text:p>38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18">
            <text:p>218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030">
            <text:p>27030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40">
            <text:p>40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483">
            <text:p>48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48">
            <text:p>24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99">
            <text:p>29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36">
            <text:p>73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518">
            <text:p>451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452">
            <text:p>145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17">
            <text:p>101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21">
            <text:p>142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5">
            <text:p>30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17">
            <text:p>51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36">
            <text:p>73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38">
            <text:p>93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67">
            <text:p>56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330">
            <text:p>133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61">
            <text:p>126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45">
            <text:p>74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750">
            <text:p>175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682">
            <text:p>368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054">
            <text:p>305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110">
            <text:p>211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22">
            <text:p>62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08">
            <text:p>50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039">
            <text:p>203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18">
            <text:p>31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59">
            <text:p>35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21">
            <text:p>42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17">
            <text:p>41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00">
            <text:p>90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49">
            <text:p>54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969">
            <text:p>96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54">
            <text:p>55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23">
            <text:p>72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67">
            <text:p>46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53">
            <text:p>15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50">
            <text:p>45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53">
            <text:p>35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52">
            <text:p>45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21">
            <text:p>42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51">
            <text:p>75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55">
            <text:p>55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432">
            <text:p>43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808">
            <text:p>80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02">
            <text:p>60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56">
            <text:p>105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19">
            <text:p>101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267">
            <text:p>226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98">
            <text:p>89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41">
            <text:p>74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534">
            <text:p>153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95">
            <text:p>39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41">
            <text:p>24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68">
            <text:p>66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14">
            <text:p>61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55">
            <text:p>45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49">
            <text:p>64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11">
            <text:p>31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650">
            <text:p>65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08">
            <text:p>30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67">
            <text:p>26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73">
            <text:p>37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23">
            <text:p>22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799">
            <text:p>279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439">
            <text:p>243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339">
            <text:p>333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93">
            <text:p>29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84">
            <text:p>48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74">
            <text:p>47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66">
            <text:p>26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148">
            <text:p>67148</text:p>
          </table:table-cell>
          <table:table-cell table:style-name="ce5" office:value-type="float" office:value="3">
            <text:p>3</text:p>
          </table:table-cell>
        </table:table-row>
        <table:table-row table:style-name="ro_0_18">
          <table:table-cell table:number-columns-spanned="189" table:number-rows-spanned="1" table:style-name="ce0" office:value-type="string">
            <text:p>© WSL, Swiss National Forest Inventory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188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188" table:number-rows-spanned="1" table:style-name="ce7" office:value-type="string">
            <text:p>accessible forest without shrub forest NFI1-NFI5 [2382]
Forest that was less than two-thirds covered with shrubs in the five inventories NFI1 (1983-1985), NFI2 (1993-1995), NFI3 (2004-2006), NFI4 (2009-2017) and NFI5 (2018-2026) and was accessible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8" table:number-rows-spanned="1" table:style-name="ce7" office:value-type="string">
            <text:p>forest district (2024) [FOKREIS51, 2777]
Regional demarcation with the forest districts as a unit. This variable was implemented in the year 2024 and is based on a survey with the cantonal forest services in the years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number of deadwood stems [116], Stk.
Number of stems of dead trees and shrubs (standing and lying) with a diameter at breast height (dbh) ≥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conifers and broadleaves [LBHNDH, 96]
Type of trees and shrubs ≥12 cm in diameter at breast height (dbh) in two classes (conifers or broadleaves). Reference: Field Survey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n/a, conifers, broadleaves, indeterminabl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0:23:35+02:00</meta:creation-date>
    <dc:date>2026-09-15T20:23:35+02:00</dc:date>
    <dc:title>Untitled Spreadsheet</dc:title>
    <dc:description/>
    <dc:subject/>
    <meta:keyword/>
    <meta:user-defined meta:name="Company"/>
    <meta:user-defined meta:name="category"/>
  </office:meta>
</office:document-meta>
</file>