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2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quantità di legno morto</text:p>
          </table:table-cell>
        </table:table-row>
        <table:table-row>
          <table:table-cell table:number-columns-spanned="189" table:number-rows-spanned="1" table:style-name="ce0" office:value-type="string">
            <text:p>tipo di bosco (12 classi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1000 m³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bosco (12 classi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osco non accessi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arbust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perficie forestale perennemente non boscata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2">
            <text:p>62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3">
            <text:p>653</text:p>
          </table:table-cell>
          <table:table-cell table:style-name="ce5" office:value-type="float" office:value="32">
            <text:p>32</text:p>
          </table:table-cell>
        </table:table-row>
        <table:table-row>
          <table:table-cell table:style-name="ce4" office:value-type="string">
            <text:p>striscia aperta nel soprassuolo e scarpa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5">
            <text:p>45</text:p>
          </table:table-cell>
        </table:table-row>
        <table:table-row>
          <table:table-cell table:style-name="ce4" office:value-type="string">
            <text:p>soprassuolo perennemente aper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">
            <text:p>75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3">
            <text:p>4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79">
            <text:p>1279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 office:value-type="string">
            <text:p>selva, arboricoltu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9">
            <text:p>29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">
            <text:p>8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41">
            <text:p>41</text:p>
          </table:table-cell>
        </table:table-row>
        <table:table-row>
          <table:table-cell table:style-name="ce4" office:value-type="string">
            <text:p>cedu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63">
            <text:p>1263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 office:value-type="string">
            <text:p>ceduo compos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 office:value-type="string">
            <text:p>fustaia a struttura disetanea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6">
            <text:p>57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8">
            <text:p>68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37">
            <text:p>3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20">
            <text:p>1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52">
            <text:p>25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40">
            <text:p>3340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 office:value-type="string">
            <text:p>fustaia irregolare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9">
            <text:p>69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14">
            <text:p>51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91">
            <text:p>749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rilevamento incompl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fustaia regolare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56">
            <text:p>275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44">
            <text:p>11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06">
            <text:p>70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32">
            <text:p>113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70">
            <text:p>67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32">
            <text:p>73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01">
            <text:p>80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85">
            <text:p>38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77">
            <text:p>97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68">
            <text:p>20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49">
            <text:p>134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85">
            <text:p>10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29">
            <text:p>132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40">
            <text:p>54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43">
            <text:p>54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68">
            <text:p>11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90">
            <text:p>139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69">
            <text:p>46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176">
            <text:p>3417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114">
            <text:p>41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97">
            <text:p>139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05">
            <text:p>80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68">
            <text:p>136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88">
            <text:p>48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28">
            <text:p>12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66">
            <text:p>56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246">
            <text:p>124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53">
            <text:p>105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24">
            <text:p>72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57">
            <text:p>145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73">
            <text:p>257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10">
            <text:p>18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50">
            <text:p>165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96">
            <text:p>159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25">
            <text:p>52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99">
            <text:p>8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66">
            <text:p>66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94">
            <text:p>49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60">
            <text:p>66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31">
            <text:p>43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92">
            <text:p>89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73">
            <text:p>57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63">
            <text:p>56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87">
            <text:p>48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64">
            <text:p>56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944">
            <text:p>194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43">
            <text:p>144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80">
            <text:p>208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69">
            <text:p>56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923">
            <text:p>48923</text:p>
          </table:table-cell>
          <table:table-cell table:style-name="ce5" office:value-type="float" office:value="3">
            <text:p>3</text:p>
          </table:table-cell>
        </table:table-row>
        <table:table-row table:style-name="ro_0_27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quantità di legno morto [214], m³
Volume di legno del fusto degli alberi e arbusti morti in piedi di almeno 12 cm di diametro a petto d'uomo (DPU), a cui viene dedotto il volume dei pezzi del fusto rotti, nonché il volume del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ipo di bosco (12 classi) [TYP30512, 898]
Suddivisione dei boschi in 12 classi («tipi») in base alla loro origine, struttura e gestione. A differenza del tipo di bosco in 17 classi, nel tipo di bosco in 12 classi gli stadi di sviluppo (da novelleto a fustaia) vengono raggruppati nella classe «fustaia regolare». Fonte: rilievo sul terreno (MID 255: Nutzungskategorie, MID 257: Waldtyp nach Aufnahmeanleitung LFI, MID 260: Waldform, MID 267: Bestandesstruktur, 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9:27:4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bosco non accessibile, arbusteto, superficie forestale perennemente non boscata, striscia aperta nel soprassuolo e scarpata, soprassuolo perennemente aperto, selva, arboricoltura, ceduo, ceduo composto, fustaia a struttura disetanea, fustaia irregolare, rilevamento incompleto, fustaia regol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2:05:13+02:00</meta:creation-date>
    <dc:date>2026-09-09T22:05:13+02:00</dc:date>
    <dc:title>Untitled Spreadsheet</dc:title>
    <dc:description/>
    <dc:subject/>
    <meta:keyword/>
    <meta:user-defined meta:name="Company"/>
    <meta:user-defined meta:name="category"/>
  </office:meta>
</office:document-meta>
</file>