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2.223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2.223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2.223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2.223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2.223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2.223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2.223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2.223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2.223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2.223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2.223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2.223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2.223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2.223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2.223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2.223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2.223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2.223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2.223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2.223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2.223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2.223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2.223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2.223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2.223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2.223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2.223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2.223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2.223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2.223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2.223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2.223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2.223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2.223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2.223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2.223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2.223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2.223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2.223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2.223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2.223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2.223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2.223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2.223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2.223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2.223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2.223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2.223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2.223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2.223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2.223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2.223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2.223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2.223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2.223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2.223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2.223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2.223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2.223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2.223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2.223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2.223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2.223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2.223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2.223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2.223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2.223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2.223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Biomasse der stehenden toten Bäume</text:p>
          </table:table-cell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1000 kg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Biomasse der stehenden toten Bäume [69], kg
Trockengewicht (Masse) der stehenden toten Bäume und Sträucher ab 12 cm Brusthöhendurchmesser (BHD). Ermittelt wird diese Masse mithilfe von art- und zersetzungsgradabhängigen Holzdichten aus den Baumteilen Wurzeln und Schaftholz sowie je nach Zersetzungsgrad auch dem Astderbholz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1:45:15+02:00</meta:creation-date>
    <dc:date>2026-09-15T21:45:15+02:00</dc:date>
    <dc:title>Untitled Spreadsheet</dc:title>
    <dc:description/>
    <dc:subject/>
    <meta:keyword/>
    <meta:user-defined meta:name="Company"/>
    <meta:user-defined meta:name="category"/>
  </office:meta>
</office:document-meta>
</file>