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482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482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482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482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482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482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482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482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482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1.482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482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482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482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482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482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482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482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482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482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482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482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482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482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482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482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482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482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482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482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482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482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482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482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482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482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482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482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1.482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482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482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482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482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482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482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1.482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482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482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482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482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482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482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482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482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482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482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482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482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482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482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1.482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482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482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482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482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482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482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1.482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Waldrandlänge (Luftbild)</text:p>
          </table:table-cell>
        </table:table-row>
        <table:table-row>
          <table:table-cell table:number-columns-spanned="189" table:number-rows-spanned="1" table:style-name="ce0" office:value-type="string">
            <text:p>NaiS-Vegetationshöhenstufen (6 Klassen)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1000 m</text:p>
          </table:table-cell>
        </table:table-row>
        <table:table-row>
          <table:table-cell table:number-columns-spanned="189" table:number-rows-spanned="1" table:style-name="ce0" office:value-type="string">
            <text:p>Bezugsfläche: Gesamtfläche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4">
            <text:p>64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45">
            <text:p>54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79">
            <text:p>57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362">
            <text:p>3362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90">
            <text:p>109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58">
            <text:p>75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54">
            <text:p>225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3">
            <text:p>84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5">
            <text:p>15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0">
            <text:p>74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02">
            <text:p>19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24">
            <text:p>10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366">
            <text:p>13366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80">
            <text:p>478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13">
            <text:p>61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17">
            <text:p>21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27">
            <text:p>152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96">
            <text:p>79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86">
            <text:p>168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36">
            <text:p>12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03">
            <text:p>230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2">
            <text:p>30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64">
            <text:p>66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30">
            <text:p>83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31">
            <text:p>23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334">
            <text:p>133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78">
            <text:p>57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30">
            <text:p>33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76">
            <text:p>257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87">
            <text:p>88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991">
            <text:p>26991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1">
            <text:p>141</text:p>
          </table:table-cell>
          <table:table-cell table:style-name="ce5" office:value-type="string">
            <text:p>.</text:p>
          </table:table-cell>
          <table:table-cell table:style-name="ce5" office:value-type="float" office:value="3189">
            <text:p>318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08">
            <text:p>60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3">
            <text:p>42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73">
            <text:p>67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52">
            <text:p>115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67">
            <text:p>196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29">
            <text:p>24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34">
            <text:p>243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4">
            <text:p>46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53">
            <text:p>6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7">
            <text:p>65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26">
            <text:p>7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7">
            <text:p>60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0">
            <text:p>12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96">
            <text:p>45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55">
            <text:p>265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84">
            <text:p>16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092">
            <text:p>3009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unter- und obermontan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351">
            <text:p>135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35">
            <text:p>17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078">
            <text:p>607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72">
            <text:p>707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94">
            <text:p>13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03">
            <text:p>36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0">
            <text:p>33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43">
            <text:p>84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58">
            <text:p>28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60">
            <text:p>146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57">
            <text:p>125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65">
            <text:p>96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06">
            <text:p>50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81">
            <text:p>318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18">
            <text:p>7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63">
            <text:p>76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669">
            <text:p>36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864">
            <text:p>186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937">
            <text:p>9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77">
            <text:p>107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43">
            <text:p>124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31">
            <text:p>103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36">
            <text:p>5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39">
            <text:p>153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99">
            <text:p>10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715">
            <text:p>27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50">
            <text:p>85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857">
            <text:p>18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14">
            <text:p>15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07">
            <text:p>110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25">
            <text:p>62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87">
            <text:p>68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90">
            <text:p>59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21">
            <text:p>82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65">
            <text:p>76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23">
            <text:p>92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51">
            <text:p>55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29">
            <text:p>22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28">
            <text:p>92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41">
            <text:p>124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1424">
            <text:p>71424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submontan</text:p>
          </table:table-cell>
          <table:table-cell table:style-name="ce5" office:value-type="float" office:value="1759">
            <text:p>175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12">
            <text:p>14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47">
            <text:p>124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73">
            <text:p>147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0">
            <text:p>71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20">
            <text:p>11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241">
            <text:p>224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08">
            <text:p>70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28">
            <text:p>102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51">
            <text:p>85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62">
            <text:p>16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16">
            <text:p>13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19">
            <text:p>15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94">
            <text:p>119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21">
            <text:p>92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18">
            <text:p>51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47">
            <text:p>64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60">
            <text:p>76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26">
            <text:p>5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63">
            <text:p>66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0">
            <text:p>10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78">
            <text:p>87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52">
            <text:p>85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03">
            <text:p>90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9">
            <text:p>62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7571">
            <text:p>3757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68">
            <text:p>106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20">
            <text:p>62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4">
            <text:p>50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05">
            <text:p>70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34">
            <text:p>73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09">
            <text:p>80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03">
            <text:p>50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93">
            <text:p>7493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773">
            <text:p>17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12">
            <text:p>14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62">
            <text:p>126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20">
            <text:p>16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54">
            <text:p>145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76">
            <text:p>187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746">
            <text:p>157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247">
            <text:p>924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34">
            <text:p>36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20">
            <text:p>39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8">
            <text:p>70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01">
            <text:p>140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69">
            <text:p>56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16">
            <text:p>21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21">
            <text:p>37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06">
            <text:p>230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68">
            <text:p>106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798">
            <text:p>37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39">
            <text:p>47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52">
            <text:p>37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60">
            <text:p>50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644">
            <text:p>66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389">
            <text:p>73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43">
            <text:p>484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25">
            <text:p>21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82">
            <text:p>22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29">
            <text:p>462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864">
            <text:p>186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37">
            <text:p>9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77">
            <text:p>107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24">
            <text:p>112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51">
            <text:p>95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538">
            <text:p>25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25">
            <text:p>222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55">
            <text:p>215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420">
            <text:p>34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70">
            <text:p>18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56">
            <text:p>335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72">
            <text:p>67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34">
            <text:p>63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27">
            <text:p>92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6">
            <text:p>79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40">
            <text:p>10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37">
            <text:p>25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12">
            <text:p>181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50">
            <text:p>125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85">
            <text:p>138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26">
            <text:p>5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62">
            <text:p>76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93">
            <text:p>179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63">
            <text:p>116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52">
            <text:p>20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59">
            <text:p>155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59">
            <text:p>65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52">
            <text:p>105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12">
            <text:p>281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46">
            <text:p>104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78">
            <text:p>87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340">
            <text:p>23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58">
            <text:p>165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83">
            <text:p>158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63">
            <text:p>166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65">
            <text:p>176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17">
            <text:p>61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07">
            <text:p>110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60">
            <text:p>76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60">
            <text:p>86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28">
            <text:p>72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60">
            <text:p>86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73">
            <text:p>77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625">
            <text:p>962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52">
            <text:p>375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39">
            <text:p>543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04">
            <text:p>120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98">
            <text:p>99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144">
            <text:p>214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7">
            <text:p>76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0300">
            <text:p>190300</text:p>
          </table:table-cell>
          <table:table-cell table:style-name="ce5" office:value-type="float" office:value="2">
            <text:p>2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Gesamtfläche [435]
Fläche der Schweiz oder einer Region (z.B. Produktionsregion, Kanton) unabhängig von ihrem Bewuchs. Im LFI setzt sich die Gesamtfläche aus den Komponenten «Wald ohne Gebüschwald», «Gebüschwald» und «Nichtwald» zusamm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Waldrandlänge (Luftbild) [8], m
Länge des Waldrandes, berechnet anhand der im Luftbild ermittelten Waldbegrenzungslini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6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1:45:10+02:00</meta:creation-date>
    <dc:date>2026-09-15T21:45:10+02:00</dc:date>
    <dc:title>Untitled Spreadsheet</dc:title>
    <dc:description/>
    <dc:subject/>
    <meta:keyword/>
    <meta:user-defined meta:name="Company"/>
    <meta:user-defined meta:name="category"/>
  </office:meta>
</office:document-meta>
</file>