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556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0.926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0.926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2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89" table:number-rows-spanned="1" table:style-name="ce0" office:value-type="string">
            <text:p>tipo di chiaria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ipo di chiaria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essuna chiarìa</text:p>
          </table:table-cell>
          <table:table-cell table:style-name="ce5" office:value-type="float" office:value="97.3">
            <text:p>97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6.7">
            <text:p>96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4.5">
            <text:p>54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7.8">
            <text:p>77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72.5">
            <text:p>72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6.90000000000001">
            <text:p>76.9000000000000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0.099999999999994">
            <text:p>90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0.7">
            <text:p>70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90.59999999999999">
            <text:p>90.5999999999999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6.3">
            <text:p>86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87.7">
            <text:p>87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92.40000000000001">
            <text:p>92.4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temporaneamente non boscata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prato in bos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.5">
            <text:p>7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chiarìa in fase di imboschimen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.4">
            <text:p>9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macereti e pietra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smottamen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superficie roccios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striscia aper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3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8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tipo di chiaria [LUECKEN, 460]
Aree di saggio senza/con chiarie di almeno 10 × 10 m (misurate dai bordi delle chiome) che intersecano l'area di interpretazione (50 x 50 m) e con una grado di copertura delle specie legnose di al massimo 20%, classificate in diversi tipi di chiarie in base alla superficie predominante della chiaria più grande. Fonte: rilievo sul terreno (MID 221: Lückentyp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9.03.2024 18:04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essuna indicazione, nessuna chiarìa, temporaneamente non boscata, prato in bosco, chiarìa in fase di imboschimento, macereti e pietraie, smottamento, superficie rocciosa, striscia aper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3:49:09+02:00</meta:creation-date>
    <dc:date>2026-09-17T13:49:09+02:00</dc:date>
    <dc:title>Untitled Spreadsheet</dc:title>
    <dc:description/>
    <dc:subject/>
    <meta:keyword/>
    <meta:user-defined meta:name="Company"/>
    <meta:user-defined meta:name="category"/>
  </office:meta>
</office:document-meta>
</file>