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0.74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superficie degli arbusteti</text:p>
          </table:table-cell>
        </table:table-row>
        <table:table-row>
          <table:table-cell table:number-columns-spanned="189" table:number-rows-spanned="1" table:style-name="ce0" office:value-type="string">
            <text:p>quota (classi di 400 m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arbusteto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quota (classi di 400 m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&gt;1800 m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13">
            <text:p>1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62.3">
            <text:p>62.3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33.3">
            <text:p>33.3</text:p>
          </table:table-cell>
          <table:table-cell table:style-name="ce6" office:value-type="string">
            <text:p>.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74.90000000000001">
            <text:p>74.90000000000001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7.099999999999994">
            <text:p>77.099999999999994</text:p>
          </table:table-cell>
          <table:table-cell table:style-name="ce6" office:value-type="float" office:value="8.2">
            <text:p>8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3">
            <text:p>3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43.5">
            <text:p>43.5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0.8">
            <text:p>70.8</text:p>
          </table:table-cell>
          <table:table-cell table:style-name="ce6" office:value-type="float" office:value="11">
            <text:p>1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9.8">
            <text:p>79.8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3.5">
            <text:p>3.5</text:p>
          </table:table-cell>
        </table:table-row>
        <table:table-row>
          <table:table-cell table:style-name="ce4" office:value-type="string">
            <text:p>1401-1800 m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3.2">
            <text:p>13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27.2">
            <text:p>27.2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7.7">
            <text:p>7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27.1">
            <text:p>27.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56.5">
            <text:p>56.5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1.2">
            <text:p>61.2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0.3">
            <text:p>10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3.4">
            <text:p>3.4</text:p>
          </table:table-cell>
        </table:table-row>
        <table:table-row>
          <table:table-cell table:style-name="ce4" office:value-type="string">
            <text:p>1001-1400 m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0.6">
            <text:p>10.6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2.2">
            <text:p>12.2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8">
            <text:p>3.8</text:p>
          </table:table-cell>
          <table:table-cell table:style-name="ce6" office:value-type="string">
            <text:p>.</text:p>
          </table:table-cell>
          <table:table-cell table:style-name="ce6" office:value-type="float" office:value="3.7">
            <text:p>3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1">
            <text:p>31</text:p>
          </table:table-cell>
          <table:table-cell table:style-name="ce6" office:value-type="string">
            <text:p>.</text:p>
          </table:table-cell>
          <table:table-cell table:style-name="ce6" office:value-type="float" office:value="10.3">
            <text:p>10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.6">
            <text:p>5.6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 office:value-type="string">
            <text:p>601-1000 m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4">
            <text:p>3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1.7">
            <text:p>11.7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5" office:value-type="string">
            <text:p>=600 m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1.7">
            <text:p>11.7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.5">
            <text:p>0.5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20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uswertungsart: </text:p>
          </table:table-cell>
          <table:table-cell table:style-name="ce8"/>
          <table:table-cell table:number-columns-spanned="187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ventur: </text:p>
          </table:table-cell>
          <table:table-cell table:style-name="ce8"/>
          <table:table-cell table:number-columns-spanned="187" table:number-rows-spanned="1" table:style-name="ce8" office:value-type="string">
            <text:p>IFN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reticolo: </text:p>
          </table:table-cell>
          <table:table-cell table:style-name="ce8"/>
          <table:table-cell table:number-columns-spanned="187" table:number-rows-spanned="1" table:style-name="ce8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insieme analizzato: </text:p>
          </table:table-cell>
          <table:table-cell table:style-name="ce8"/>
          <table:table-cell table:number-columns-spanned="187" table:number-rows-spanned="1" table:style-name="ce8" office:value-type="string">
            <text:p>arbusteto [828]
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uddivisione regionale: </text:p>
          </table:table-cell>
          <table:table-cell table:style-name="ce8"/>
          <table:table-cell table:number-columns-spanned="187" table:number-rows-spanned="1" table:style-name="ce8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ratifizierung: </text:p>
          </table:table-cell>
          <table:table-cell table:style-name="ce8"/>
          <table:table-cell table:number-columns-spanned="187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1: </text:p>
          </table:table-cell>
          <table:table-cell table:style-name="ce8"/>
          <table:table-cell table:number-columns-spanned="187" table:number-rows-spanned="1" table:style-name="ce8" office:value-type="string">
            <text:p>superficie degli arbusteti [123], ha
Insieme delle superfici che corrispondono alla definizione IFN degli arbusteti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87" table:number-rows-spanned="1" table:style-name="ce8" office:value-type="string">
            <text:p>gerechnet am 27.04.2023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ielgrösse 2: </text:p>
          </table:table-cell>
          <table:table-cell table:style-name="ce8"/>
          <table:table-cell table:number-columns-spanned="187" table:number-rows-spanned="1" table:style-name="ce8" office:value-type="string">
            <text:p>superficie degli arbusteti [123], ha
Insieme delle superfici che corrispondono alla definizione IFN degli arbusteti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87" table:number-rows-spanned="1" table:style-name="ce8" office:value-type="string">
            <text:p>gerechnet am 27.04.2023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ormat: </text:p>
          </table:table-cell>
          <table:table-cell table:style-name="ce8"/>
          <table:table-cell table:number-columns-spanned="187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Zeitbezug: </text:p>
          </table:table-cell>
          <table:table-cell table:style-name="ce8"/>
          <table:table-cell table:number-columns-spanned="187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Flächenbezug: </text:p>
          </table:table-cell>
          <table:table-cell table:style-name="ce8"/>
          <table:table-cell table:number-columns-spanned="187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chätzfehler: </text:p>
          </table:table-cell>
          <table:table-cell table:style-name="ce8"/>
          <table:table-cell table:number-columns-spanned="187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Bezugstyp: </text:p>
          </table:table-cell>
          <table:table-cell table:style-name="ce8"/>
          <table:table-cell table:number-columns-spanned="187" table:number-rows-spanned="1" table:style-name="ce8" office:value-type="string">
            <text:p>totale colonna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ifizierungsmerkmal 1: </text:p>
          </table:table-cell>
          <table:table-cell table:style-name="ce8"/>
          <table:table-cell table:number-columns-spanned="187" table:number-rows-spanned="1" table:style-name="ce8" office:value-type="string">
            <text:p>quota (classi di 400 m) [Z25KLA400, 963]
Altitudine sopra il livello del mare in classi di 400 m. Fonte: modello digitale DHM 25 di Swisstopo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Datum: </text:p>
          </table:table-cell>
          <table:table-cell table:style-name="ce8"/>
          <table:table-cell table:number-columns-spanned="187" table:number-rows-spanned="1" table:style-name="ce8" office:value-type="string">
            <text:p>gerechnet am 30.03.2024 13:27:42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original: </text:p>
          </table:table-cell>
          <table:table-cell table:style-name="ce8"/>
          <table:table-cell table:number-columns-spanned="187" table:number-rows-spanned="1" table:style-name="ce8" office:value-type="string">
            <text:p>nessuna indicazione, &gt;1800 m, 1401-1800 m, 1001-1400 m, 601-1000 m, =600 m, totale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Klassen, umkodiert: </text:p>
          </table:table-cell>
          <table:table-cell table:style-name="ce8"/>
          <table:table-cell table:number-columns-spanned="187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uddivisione regionale: </text:p>
          </table:table-cell>
          <table:table-cell table:style-name="ce8"/>
          <table:table-cell table:number-columns-spanned="187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altri: </text:p>
          </table:table-cell>
          <table:table-cell table:style-name="ce8"/>
          <table:table-cell table:number-columns-spanned="187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tichprobenumfang: </text:p>
          </table:table-cell>
          <table:table-cell table:style-name="ce8"/>
          <table:table-cell table:number-columns-spanned="187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Tabelle transponiert: </text:p>
          </table:table-cell>
          <table:table-cell table:style-name="ce8"/>
          <table:table-cell table:number-columns-spanned="187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number-columns-spanned="2" table:number-rows-spanned="1" table:style-name="ce7" office:value-type="string">
            <text:p>Sprache: </text:p>
          </table:table-cell>
          <table:table-cell table:style-name="ce8"/>
          <table:table-cell table:number-columns-spanned="187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3:49:49+02:00</meta:creation-date>
    <dc:date>2026-09-08T03:49:49+02:00</dc:date>
    <dc:title>Untitled Spreadsheet</dc:title>
    <dc:description/>
    <dc:subject/>
    <meta:keyword/>
    <meta:user-defined meta:name="Company"/>
    <meta:user-defined meta:name="category"/>
  </office:meta>
</office:document-meta>
</file>