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4.075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2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provvigione (legno del fusto)</text:p>
          </table:table-cell>
        </table:table-row>
        <table:table-row>
          <table:table-cell table:number-columns-spanned="190" table:number-rows-spanned="1" table:style-name="ce0" office:value-type="string">
            <text:p>alte/basse quote · proprietà (2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3)</text:p>
          </table:table-cell>
        </table:table-row>
        <table:table-row>
          <table:table-cell table:number-columns-spanned="190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3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4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ubblic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riva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bass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ubblica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98.2">
            <text:p>98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privata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59999999999999">
            <text:p>96.5999999999999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2">
            <text:p>98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4" table:style-name="ce4" office:value-type="string">
            <text:p>alt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ubblic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priva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.5">
            <text:p>9.5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.8">
            <text:p>91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8.90000000000001">
            <text:p>98.9000000000000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4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ubblica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0.5">
            <text:p>9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96.8">
            <text:p>96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6.099999999999994">
            <text:p>86.09999999999999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7.90000000000001">
            <text:p>97.9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9.2">
            <text:p>8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privata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5">
            <text:p>9.5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9">
          <table:table-cell table:number-columns-spanned="190" table:number-rows-spanned="1" table:style-name="ce0" office:value-type="string">
            <text:p>© WSL, Inventario Forestale Nazionale Svizzero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8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>circondario forestale (2023) [FOKREIS51, 2777]
Suddivisione regionale con i circondari forestali come unità. Questa variabile si basa sull'inchiesta presso i servizi forestali cantonali effettuata nell’inverno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provvigione (legno del fusto) [21], m³
Volume di legno del fusto con corteccia degli alberi e degli arbusti vivi (in piedi e a terra) di almeno 12 cm di diametro a petto d'uomo (DPU). Corrisponde al termine «growing stock» utilizzato a livello internazional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provvigione (legno del fusto) [21], m³
Volume di legno del fusto con corteccia degli alberi e degli arbusti vivi (in piedi e a terra) di almeno 12 cm di diametro a petto d'uomo (DPU). Corrisponde al termine «growing stock» utilizzato a livello internazional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8.08.2024 08:57:0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8.08.2024 04:17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8:01+02:00</meta:creation-date>
    <dc:date>2026-09-17T16:58:01+02:00</dc:date>
    <dc:title>Untitled Spreadsheet</dc:title>
    <dc:description/>
    <dc:subject/>
    <meta:keyword/>
    <meta:user-defined meta:name="Company"/>
    <meta:user-defined meta:name="category"/>
  </office:meta>
</office:document-meta>
</file>