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075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1.852cm" fo:break-before="auto"/>
    </style:style>
    <style:style style:family="table-column" style:name="co_0_4">
      <style:table-column-properties style:column-width="0.926cm" fo:break-before="auto"/>
    </style:style>
    <style:style style:family="table-column" style:name="co_0_5">
      <style:table-column-properties style:column-width="1.667cm" fo:break-before="auto"/>
    </style:style>
    <style:style style:family="table-column" style:name="co_0_6">
      <style:table-column-properties style:column-width="0.741cm" fo:break-before="auto"/>
    </style:style>
    <style:style style:family="table-column" style:name="co_0_7">
      <style:table-column-properties style:column-width="2.223cm" fo:break-before="auto"/>
    </style:style>
    <style:style style:family="table-column" style:name="co_0_8">
      <style:table-column-properties style:column-width="1.296cm" fo:break-before="auto"/>
    </style:style>
    <style:style style:family="table-column" style:name="co_0_9">
      <style:table-column-properties style:column-width="2.408cm" fo:break-before="auto"/>
    </style:style>
    <style:style style:family="table-column" style:name="co_0_10">
      <style:table-column-properties style:column-width="1.482cm" fo:break-before="auto"/>
    </style:style>
    <style:style style:family="table-column" style:name="co_0_11">
      <style:table-column-properties style:column-width="2.037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2.037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2.223cm" fo:break-before="auto"/>
    </style:style>
    <style:style style:family="table-column" style:name="co_0_16">
      <style:table-column-properties style:column-width="1.296cm" fo:break-before="auto"/>
    </style:style>
    <style:style style:family="table-column" style:name="co_0_17">
      <style:table-column-properties style:column-width="1.852cm" fo:break-before="auto"/>
    </style:style>
    <style:style style:family="table-column" style:name="co_0_18">
      <style:table-column-properties style:column-width="0.926cm" fo:break-before="auto"/>
    </style:style>
    <style:style style:family="table-column" style:name="co_0_19">
      <style:table-column-properties style:column-width="2.223cm" fo:break-before="auto"/>
    </style:style>
    <style:style style:family="table-column" style:name="co_0_20">
      <style:table-column-properties style:column-width="1.296cm" fo:break-before="auto"/>
    </style:style>
    <style:style style:family="table-column" style:name="co_0_21">
      <style:table-column-properties style:column-width="1.852cm" fo:break-before="auto"/>
    </style:style>
    <style:style style:family="table-column" style:name="co_0_22">
      <style:table-column-properties style:column-width="0.926cm" fo:break-before="auto"/>
    </style:style>
    <style:style style:family="table-column" style:name="co_0_23">
      <style:table-column-properties style:column-width="2.037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2.223cm" fo:break-before="auto"/>
    </style:style>
    <style:style style:family="table-column" style:name="co_0_26">
      <style:table-column-properties style:column-width="1.296cm" fo:break-before="auto"/>
    </style:style>
    <style:style style:family="table-column" style:name="co_0_27">
      <style:table-column-properties style:column-width="2.037cm" fo:break-before="auto"/>
    </style:style>
    <style:style style:family="table-column" style:name="co_0_28">
      <style:table-column-properties style:column-width="1.111cm" fo:break-before="auto"/>
    </style:style>
    <style:style style:family="table-column" style:name="co_0_29">
      <style:table-column-properties style:column-width="2.223cm" fo:break-before="auto"/>
    </style:style>
    <style:style style:family="table-column" style:name="co_0_30">
      <style:table-column-properties style:column-width="1.296cm" fo:break-before="auto"/>
    </style:style>
    <style:style style:family="table-column" style:name="co_0_31">
      <style:table-column-properties style:column-width="1.667cm" fo:break-before="auto"/>
    </style:style>
    <style:style style:family="table-column" style:name="co_0_32">
      <style:table-column-properties style:column-width="0.741cm" fo:break-before="auto"/>
    </style:style>
    <style:style style:family="table-row" style:name="ro_0_61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row>
          <table:table-cell table:number-columns-spanned="32" table:number-rows-spanned="1" table:style-name="ce1" office:value-type="string">
            <text:p>IFN5</text:p>
          </table:table-cell>
        </table:table-row>
        <table:table-row>
          <table:table-cell table:number-columns-spanned="32" table:number-rows-spanned="1" table:style-name="ce0" office:value-type="string">
            <text:p>provvigione (legno del fusto)</text:p>
          </table:table-cell>
        </table:table-row>
        <table:table-row>
          <table:table-cell table:number-columns-spanned="32" table:number-rows-spanned="1" table:style-name="ce0" office:value-type="string">
            <text:p>proprietà (2 classi) · diametro a petto d'uomo (10 classi)</text:p>
          </table:table-cell>
        </table:table-row>
        <table:table-row>
          <table:table-cell table:number-columns-spanned="32" table:number-rows-spanned="1" table:style-name="ce0" office:value-type="string">
            <text:p>suddivisione regionale: regione economica</text:p>
          </table:table-cell>
        </table:table-row>
        <table:table-row>
          <table:table-cell table:number-columns-spanned="32" table:number-rows-spanned="1" table:style-name="ce0" office:value-type="string">
            <text:p>unità: 1000 m³</text:p>
          </table:table-cell>
        </table:table-row>
        <table:table-row>
          <table:table-cell table:number-columns-spanned="32" table:number-rows-spanned="1" table:style-name="ce0" office:value-type="string">
            <text:p>insieme analizzato: bosco accessibile esclusi gli arbusteti</text:p>
          </table:table-cell>
        </table:table-row>
        <table:table-row>
          <table:table-cell table:number-columns-spanned="32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32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regione economica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 Ovest</text:p>
          </table:table-cell>
          <table:table-cell table:style-name="ce3"/>
          <table:table-cell table:number-columns-spanned="2" table:number-rows-spanned="1" table:style-name="ce3" office:value-type="string">
            <text:p>Giura Est</text:p>
          </table:table-cell>
          <table:table-cell table:style-name="ce3"/>
          <table:table-cell table:number-columns-spanned="2" table:number-rows-spanned="1" table:style-name="ce3" office:value-type="string">
            <text:p>Altopiano Ovest</text:p>
          </table:table-cell>
          <table:table-cell table:style-name="ce3"/>
          <table:table-cell table:number-columns-spanned="2" table:number-rows-spanned="1" table:style-name="ce3" office:value-type="string">
            <text:p>Altopiano Centro</text:p>
          </table:table-cell>
          <table:table-cell table:style-name="ce3"/>
          <table:table-cell table:number-columns-spanned="2" table:number-rows-spanned="1" table:style-name="ce3" office:value-type="string">
            <text:p>Altopiano Est</text:p>
          </table:table-cell>
          <table:table-cell table:style-name="ce3"/>
          <table:table-cell table:number-columns-spanned="2" table:number-rows-spanned="1" table:style-name="ce3" office:value-type="string">
            <text:p>Prealpi Ovest</text:p>
          </table:table-cell>
          <table:table-cell table:style-name="ce3"/>
          <table:table-cell table:number-columns-spanned="2" table:number-rows-spanned="1" table:style-name="ce3" office:value-type="string">
            <text:p>Prealpi Centro</text:p>
          </table:table-cell>
          <table:table-cell table:style-name="ce3"/>
          <table:table-cell table:number-columns-spanned="2" table:number-rows-spanned="1" table:style-name="ce3" office:value-type="string">
            <text:p>Prealpi Est</text:p>
          </table:table-cell>
          <table:table-cell table:style-name="ce3"/>
          <table:table-cell table:number-columns-spanned="2" table:number-rows-spanned="1" table:style-name="ce3" office:value-type="string">
            <text:p>Alpi Nord-Ovest</text:p>
          </table:table-cell>
          <table:table-cell table:style-name="ce3"/>
          <table:table-cell table:number-columns-spanned="2" table:number-rows-spanned="1" table:style-name="ce3" office:value-type="string">
            <text:p>Alpi Centro</text:p>
          </table:table-cell>
          <table:table-cell table:style-name="ce3"/>
          <table:table-cell table:number-columns-spanned="2" table:number-rows-spanned="1" table:style-name="ce3" office:value-type="string">
            <text:p>Alpi Nord-Est</text:p>
          </table:table-cell>
          <table:table-cell table:style-name="ce3"/>
          <table:table-cell table:number-columns-spanned="2" table:number-rows-spanned="1" table:style-name="ce3" office:value-type="string">
            <text:p>Alpi Sud-Ovest</text:p>
          </table:table-cell>
          <table:table-cell table:style-name="ce3"/>
          <table:table-cell table:number-columns-spanned="2" table:number-rows-spanned="1" table:style-name="ce3" office:value-type="string">
            <text:p>Alpi Sud-Est</text:p>
          </table:table-cell>
          <table:table-cell table:style-name="ce3"/>
          <table:table-cell table:number-columns-spanned="2" table:number-rows-spanned="1" table:style-name="ce3" office:value-type="string">
            <text:p>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proprietà (2 classi)</text:p>
          </table:table-cell>
          <table:table-cell table:style-name="ce3" office:value-type="string">
            <text:p>diametro a petto d'uomo (10 classi)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</table:table-row>
        <table:table-row>
          <table:table-cell table:number-columns-spanned="1" table:number-rows-spanned="12" table:style-name="ce4" office:value-type="string">
            <text:p>nessuna indicazion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12-2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21-3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31-4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41-5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51-6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61-7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71-8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81-9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91-10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&gt;10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12" table:style-name="ce4" office:value-type="string">
            <text:p>pubblica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12-20 cm</text:p>
          </table:table-cell>
          <table:table-cell table:style-name="ce5" office:value-type="float" office:value="2735">
            <text:p>273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854">
            <text:p>85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659">
            <text:p>65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105">
            <text:p>110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402">
            <text:p>140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49">
            <text:p>54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364">
            <text:p>136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814">
            <text:p>81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25">
            <text:p>52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539">
            <text:p>53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70">
            <text:p>57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039">
            <text:p>203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762">
            <text:p>276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135">
            <text:p>313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9054">
            <text:p>19054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21-30 cm</text:p>
          </table:table-cell>
          <table:table-cell table:style-name="ce5" office:value-type="float" office:value="5265">
            <text:p>526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420">
            <text:p>142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979">
            <text:p>97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401">
            <text:p>140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493">
            <text:p>249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237">
            <text:p>123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370">
            <text:p>237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380">
            <text:p>238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68">
            <text:p>106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52">
            <text:p>105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827">
            <text:p>82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878">
            <text:p>387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167">
            <text:p>516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725">
            <text:p>572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5262">
            <text:p>35262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31-40 cm</text:p>
          </table:table-cell>
          <table:table-cell table:style-name="ce5" office:value-type="float" office:value="8257">
            <text:p>825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973">
            <text:p>197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423">
            <text:p>142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996">
            <text:p>199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653">
            <text:p>265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838">
            <text:p>183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602">
            <text:p>360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587">
            <text:p>358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135">
            <text:p>113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267">
            <text:p>126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405">
            <text:p>140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710">
            <text:p>4710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856">
            <text:p>685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6335">
            <text:p>633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7037">
            <text:p>47037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41-50 cm</text:p>
          </table:table-cell>
          <table:table-cell table:style-name="ce5" office:value-type="float" office:value="8856">
            <text:p>885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305">
            <text:p>230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796">
            <text:p>179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233">
            <text:p>223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429">
            <text:p>342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750">
            <text:p>175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477">
            <text:p>347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496">
            <text:p>349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860">
            <text:p>186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337">
            <text:p>133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997">
            <text:p>199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766">
            <text:p>476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8345">
            <text:p>834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935">
            <text:p>593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1581">
            <text:p>51581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51-60 cm</text:p>
          </table:table-cell>
          <table:table-cell table:style-name="ce5" office:value-type="float" office:value="7408">
            <text:p>740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986">
            <text:p>198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846">
            <text:p>184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012">
            <text:p>301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604">
            <text:p>360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528">
            <text:p>152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577">
            <text:p>257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772">
            <text:p>377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541">
            <text:p>154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240">
            <text:p>124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965">
            <text:p>196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175">
            <text:p>417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6969">
            <text:p>696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042">
            <text:p>504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6665">
            <text:p>46665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61-70 cm</text:p>
          </table:table-cell>
          <table:table-cell table:style-name="ce5" office:value-type="float" office:value="4164">
            <text:p>416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240">
            <text:p>124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957">
            <text:p>95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912">
            <text:p>191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298">
            <text:p>229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632">
            <text:p>63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659">
            <text:p>165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311">
            <text:p>231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306">
            <text:p>130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809">
            <text:p>80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885">
            <text:p>88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359">
            <text:p>235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381">
            <text:p>438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631">
            <text:p>263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7546">
            <text:p>27546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71-80 cm</text:p>
          </table:table-cell>
          <table:table-cell table:style-name="ce5" office:value-type="float" office:value="1860">
            <text:p>186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72">
            <text:p>57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464">
            <text:p>464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979">
            <text:p>97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196">
            <text:p>119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95">
            <text:p>295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886">
            <text:p>88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555">
            <text:p>155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878">
            <text:p>87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899">
            <text:p>89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777">
            <text:p>77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794">
            <text:p>179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915">
            <text:p>191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921">
            <text:p>192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5991">
            <text:p>15991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81-90 cm</text:p>
          </table:table-cell>
          <table:table-cell table:style-name="ce5" office:value-type="float" office:value="749">
            <text:p>74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29">
            <text:p>129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364">
            <text:p>364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320">
            <text:p>320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837">
            <text:p>83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53">
            <text:p>453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441">
            <text:p>44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45">
            <text:p>145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65">
            <text:p>165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282">
            <text:p>282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549">
            <text:p>549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186">
            <text:p>118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080">
            <text:p>108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6746">
            <text:p>6746</text:p>
          </table:table-cell>
          <table:table-cell table:style-name="ce5" office:value-type="float" office:value="10">
            <text:p>10</text:p>
          </table:table-cell>
        </table:table-row>
        <table:table-row>
          <table:table-cell table:style-name="ce4"/>
          <table:table-cell table:style-name="ce4" office:value-type="string">
            <text:p>91-100 cm</text:p>
          </table:table-cell>
          <table:table-cell table:style-name="ce5" office:value-type="float" office:value="209">
            <text:p>209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2">
            <text:p>212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505">
            <text:p>505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15">
            <text:p>11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12">
            <text:p>312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95">
            <text:p>295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410">
            <text:p>410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568">
            <text:p>56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860">
            <text:p>2860</text:p>
          </table:table-cell>
          <table:table-cell table:style-name="ce5" office:value-type="float" office:value="15">
            <text:p>15</text:p>
          </table:table-cell>
        </table:table-row>
        <table:table-row>
          <table:table-cell table:style-name="ce4"/>
          <table:table-cell table:style-name="ce4" office:value-type="string">
            <text:p>&gt;100 cm</text:p>
          </table:table-cell>
          <table:table-cell table:style-name="ce5" office:value-type="float" office:value="151">
            <text:p>15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0">
            <text:p>15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33">
            <text:p>13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12">
            <text:p>112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06">
            <text:p>106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370">
            <text:p>370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351">
            <text:p>351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642">
            <text:p>1642</text:p>
          </table:table-cell>
          <table:table-cell table:style-name="ce5" office:value-type="float" office:value="22">
            <text:p>22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39654">
            <text:p>3965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0478">
            <text:p>1047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8489">
            <text:p>848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3318">
            <text:p>1331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8510">
            <text:p>18510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7971">
            <text:p>797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6584">
            <text:p>1658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8584">
            <text:p>1858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8555">
            <text:p>855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376">
            <text:p>737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9109">
            <text:p>910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4671">
            <text:p>2467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8361">
            <text:p>3836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2724">
            <text:p>3272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54384">
            <text:p>254384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12" table:style-name="ce4" office:value-type="string">
            <text:p>privata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12-20 cm</text:p>
          </table:table-cell>
          <table:table-cell table:style-name="ce5" office:value-type="float" office:value="863">
            <text:p>86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74">
            <text:p>17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79">
            <text:p>479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248">
            <text:p>124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932">
            <text:p>93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57">
            <text:p>45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400">
            <text:p>140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16">
            <text:p>51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962">
            <text:p>96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63">
            <text:p>26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64">
            <text:p>16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901">
            <text:p>90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84">
            <text:p>58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164">
            <text:p>116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108">
            <text:p>10108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21-30 cm</text:p>
          </table:table-cell>
          <table:table-cell table:style-name="ce5" office:value-type="float" office:value="2126">
            <text:p>212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86">
            <text:p>38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052">
            <text:p>105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098">
            <text:p>209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294">
            <text:p>229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291">
            <text:p>129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140">
            <text:p>314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743">
            <text:p>174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361">
            <text:p>136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81">
            <text:p>68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52">
            <text:p>452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565">
            <text:p>156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394">
            <text:p>139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372">
            <text:p>237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1954">
            <text:p>21954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31-40 cm</text:p>
          </table:table-cell>
          <table:table-cell table:style-name="ce5" office:value-type="float" office:value="2832">
            <text:p>283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653">
            <text:p>653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345">
            <text:p>134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572">
            <text:p>257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386">
            <text:p>338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820">
            <text:p>182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656">
            <text:p>365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187">
            <text:p>318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741">
            <text:p>274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033">
            <text:p>103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99">
            <text:p>39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721">
            <text:p>172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469">
            <text:p>146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923">
            <text:p>192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8737">
            <text:p>28737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41-50 cm</text:p>
          </table:table-cell>
          <table:table-cell table:style-name="ce5" office:value-type="float" office:value="4135">
            <text:p>413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013">
            <text:p>101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621">
            <text:p>162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221">
            <text:p>322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087">
            <text:p>408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066">
            <text:p>206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094">
            <text:p>509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930">
            <text:p>393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129">
            <text:p>312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240">
            <text:p>1240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552">
            <text:p>55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723">
            <text:p>172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109">
            <text:p>210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510">
            <text:p>151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5429">
            <text:p>35429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51-60 cm</text:p>
          </table:table-cell>
          <table:table-cell table:style-name="ce5" office:value-type="float" office:value="2913">
            <text:p>291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35">
            <text:p>635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399">
            <text:p>139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433">
            <text:p>343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144">
            <text:p>414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275">
            <text:p>227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972">
            <text:p>597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937">
            <text:p>393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673">
            <text:p>267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720">
            <text:p>720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53">
            <text:p>35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660">
            <text:p>166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030">
            <text:p>203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961">
            <text:p>96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3104">
            <text:p>33104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61-70 cm</text:p>
          </table:table-cell>
          <table:table-cell table:style-name="ce5" office:value-type="float" office:value="1521">
            <text:p>152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77">
            <text:p>277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778">
            <text:p>77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185">
            <text:p>218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538">
            <text:p>253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653">
            <text:p>165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253">
            <text:p>325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507">
            <text:p>250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633">
            <text:p>163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81">
            <text:p>48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304">
            <text:p>304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985">
            <text:p>985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172">
            <text:p>117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99">
            <text:p>59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9886">
            <text:p>19886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71-80 cm</text:p>
          </table:table-cell>
          <table:table-cell table:style-name="ce5" office:value-type="float" office:value="702">
            <text:p>70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06">
            <text:p>30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16">
            <text:p>31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010">
            <text:p>101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610">
            <text:p>161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604">
            <text:p>60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905">
            <text:p>190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864">
            <text:p>86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129">
            <text:p>112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15">
            <text:p>315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274">
            <text:p>274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345">
            <text:p>345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856">
            <text:p>856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12">
            <text:p>21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0447">
            <text:p>10447</text:p>
          </table:table-cell>
          <table:table-cell table:style-name="ce5" office:value-type="float" office:value="8">
            <text:p>8</text:p>
          </table:table-cell>
        </table:table-row>
        <table:table-row>
          <table:table-cell table:style-name="ce4"/>
          <table:table-cell table:style-name="ce4" office:value-type="string">
            <text:p>81-90 cm</text:p>
          </table:table-cell>
          <table:table-cell table:style-name="ce5" office:value-type="float" office:value="109">
            <text:p>109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8">
            <text:p>118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334">
            <text:p>334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674">
            <text:p>674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75">
            <text:p>275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674">
            <text:p>67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680">
            <text:p>68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98">
            <text:p>198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05">
            <text:p>105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255">
            <text:p>255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65">
            <text:p>265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19">
            <text:p>21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4003">
            <text:p>4003</text:p>
          </table:table-cell>
          <table:table-cell table:style-name="ce5" office:value-type="float" office:value="13">
            <text:p>13</text:p>
          </table:table-cell>
        </table:table-row>
        <table:table-row>
          <table:table-cell table:style-name="ce4"/>
          <table:table-cell table:style-name="ce4" office:value-type="string">
            <text:p>91-100 cm</text:p>
          </table:table-cell>
          <table:table-cell table:style-name="ce5" office:value-type="float" office:value="135">
            <text:p>13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35">
            <text:p>13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23">
            <text:p>123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1">
            <text:p>251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146">
            <text:p>146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150">
            <text:p>1150</text:p>
          </table:table-cell>
          <table:table-cell table:style-name="ce5" office:value-type="float" office:value="22">
            <text:p>22</text:p>
          </table:table-cell>
        </table:table-row>
        <table:table-row>
          <table:table-cell table:style-name="ce4"/>
          <table:table-cell table:style-name="ce4" office:value-type="string">
            <text:p>&gt;100 cm</text:p>
          </table:table-cell>
          <table:table-cell table:style-name="ce5" office:value-type="float" office:value="216">
            <text:p>216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4">
            <text:p>13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6">
            <text:p>19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31">
            <text:p>13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76">
            <text:p>376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205">
            <text:p>1205</text:p>
          </table:table-cell>
          <table:table-cell table:style-name="ce5" office:value-type="float" office:value="31">
            <text:p>31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5553">
            <text:p>1555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443">
            <text:p>344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296">
            <text:p>729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6237">
            <text:p>1623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9913">
            <text:p>1991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0563">
            <text:p>1056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5272">
            <text:p>2527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7432">
            <text:p>1743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4076">
            <text:p>1407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838">
            <text:p>483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675">
            <text:p>267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9302">
            <text:p>930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53">
            <text:p>1005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9372">
            <text:p>937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66024">
            <text:p>166024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number-columns-spanned="1" table:number-rows-spanned="12" table:style-name="ce4" office:value-type="string">
            <text:p>total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12-20 cm</text:p>
          </table:table-cell>
          <table:table-cell table:style-name="ce5" office:value-type="float" office:value="3598">
            <text:p>359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27">
            <text:p>102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139">
            <text:p>113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353">
            <text:p>235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334">
            <text:p>233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006">
            <text:p>100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764">
            <text:p>276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331">
            <text:p>133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488">
            <text:p>148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802">
            <text:p>80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734">
            <text:p>73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940">
            <text:p>2940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346">
            <text:p>334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300">
            <text:p>430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9162">
            <text:p>29162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21-30 cm</text:p>
          </table:table-cell>
          <table:table-cell table:style-name="ce5" office:value-type="float" office:value="7391">
            <text:p>739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806">
            <text:p>180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031">
            <text:p>203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499">
            <text:p>349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786">
            <text:p>478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528">
            <text:p>252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510">
            <text:p>5510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123">
            <text:p>412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429">
            <text:p>242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733">
            <text:p>173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279">
            <text:p>127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444">
            <text:p>544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561">
            <text:p>656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8097">
            <text:p>809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7217">
            <text:p>57217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31-40 cm</text:p>
          </table:table-cell>
          <table:table-cell table:style-name="ce5" office:value-type="float" office:value="11089">
            <text:p>1108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626">
            <text:p>262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768">
            <text:p>276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568">
            <text:p>456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039">
            <text:p>603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657">
            <text:p>365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7258">
            <text:p>725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6774">
            <text:p>677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876">
            <text:p>387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300">
            <text:p>2300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803">
            <text:p>180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6431">
            <text:p>643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8326">
            <text:p>832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8258">
            <text:p>825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75773">
            <text:p>75773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41-50 cm</text:p>
          </table:table-cell>
          <table:table-cell table:style-name="ce5" office:value-type="float" office:value="12991">
            <text:p>1299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318">
            <text:p>331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417">
            <text:p>341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454">
            <text:p>545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7515">
            <text:p>751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816">
            <text:p>381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8571">
            <text:p>857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7426">
            <text:p>742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989">
            <text:p>498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577">
            <text:p>257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549">
            <text:p>254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6488">
            <text:p>648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0454">
            <text:p>1045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7445">
            <text:p>744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87010">
            <text:p>87010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51-60 cm</text:p>
          </table:table-cell>
          <table:table-cell table:style-name="ce5" office:value-type="float" office:value="10321">
            <text:p>1032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621">
            <text:p>262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245">
            <text:p>324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6445">
            <text:p>644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7748">
            <text:p>774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803">
            <text:p>380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8549">
            <text:p>854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7709">
            <text:p>770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214">
            <text:p>421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960">
            <text:p>196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317">
            <text:p>231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835">
            <text:p>583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8999">
            <text:p>899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6003">
            <text:p>600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79770">
            <text:p>79770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61-70 cm</text:p>
          </table:table-cell>
          <table:table-cell table:style-name="ce5" office:value-type="float" office:value="5685">
            <text:p>568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517">
            <text:p>151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735">
            <text:p>173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097">
            <text:p>409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836">
            <text:p>483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285">
            <text:p>228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912">
            <text:p>491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818">
            <text:p>481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939">
            <text:p>293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290">
            <text:p>129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189">
            <text:p>118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345">
            <text:p>334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553">
            <text:p>555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230">
            <text:p>3230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7432">
            <text:p>47432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71-80 cm</text:p>
          </table:table-cell>
          <table:table-cell table:style-name="ce5" office:value-type="float" office:value="2561">
            <text:p>256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877">
            <text:p>87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780">
            <text:p>78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989">
            <text:p>198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806">
            <text:p>280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899">
            <text:p>89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792">
            <text:p>279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419">
            <text:p>241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007">
            <text:p>200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214">
            <text:p>121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051">
            <text:p>105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139">
            <text:p>213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771">
            <text:p>277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133">
            <text:p>213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6439">
            <text:p>26439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81-90 cm</text:p>
          </table:table-cell>
          <table:table-cell table:style-name="ce5" office:value-type="float" office:value="859">
            <text:p>85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29">
            <text:p>129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482">
            <text:p>48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654">
            <text:p>654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511">
            <text:p>151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23">
            <text:p>323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126">
            <text:p>112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121">
            <text:p>112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42">
            <text:p>34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70">
            <text:p>270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79">
            <text:p>37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804">
            <text:p>80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451">
            <text:p>145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299">
            <text:p>129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0749">
            <text:p>10749</text:p>
          </table:table-cell>
          <table:table-cell table:style-name="ce5" office:value-type="float" office:value="8">
            <text:p>8</text:p>
          </table:table-cell>
        </table:table-row>
        <table:table-row>
          <table:table-cell table:style-name="ce4"/>
          <table:table-cell table:style-name="ce4" office:value-type="string">
            <text:p>91-100 cm</text:p>
          </table:table-cell>
          <table:table-cell table:style-name="ce5" office:value-type="float" office:value="344">
            <text:p>344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47">
            <text:p>347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556">
            <text:p>556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81">
            <text:p>18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10">
            <text:p>11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15">
            <text:p>11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99">
            <text:p>299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92">
            <text:p>392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440">
            <text:p>440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500">
            <text:p>500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603">
            <text:p>60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010">
            <text:p>4010</text:p>
          </table:table-cell>
          <table:table-cell table:style-name="ce5" office:value-type="float" office:value="12">
            <text:p>12</text:p>
          </table:table-cell>
        </table:table-row>
        <table:table-row>
          <table:table-cell table:style-name="ce4"/>
          <table:table-cell table:style-name="ce4" office:value-type="string">
            <text:p>&gt;100 cm</text:p>
          </table:table-cell>
          <table:table-cell table:style-name="ce5" office:value-type="float" office:value="367">
            <text:p>367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4">
            <text:p>13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50">
            <text:p>15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90">
            <text:p>290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64">
            <text:p>264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80">
            <text:p>180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06">
            <text:p>106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454">
            <text:p>45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727">
            <text:p>72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847">
            <text:p>2847</text:p>
          </table:table-cell>
          <table:table-cell table:style-name="ce5" office:value-type="float" office:value="18">
            <text:p>18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55207">
            <text:p>5520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3921">
            <text:p>1392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5785">
            <text:p>1578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9555">
            <text:p>2955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8424">
            <text:p>3842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8533">
            <text:p>1853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1857">
            <text:p>4185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6016">
            <text:p>3601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2632">
            <text:p>2263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2214">
            <text:p>1221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1784">
            <text:p>1178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3972">
            <text:p>3397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8414">
            <text:p>4841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2096">
            <text:p>4209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20409">
            <text:p>420409</text:p>
          </table:table-cell>
          <table:table-cell table:style-name="ce5" office:value-type="float" office:value="1">
            <text:p>1</text:p>
          </table:table-cell>
        </table:table-row>
        <table:table-row table:style-name="ro_0_61">
          <table:table-cell table:number-columns-spanned="32" table:number-rows-spanned="1" table:style-name="ce0" office:value-type="string">
            <text:p>© WSL, Inventario Forestale Nazionale Svizzero, 02.09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2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30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30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ticolo: </text:p>
          </table:table-cell>
          <table:table-cell table:style-name="ce7"/>
          <table:table-cell table:number-columns-spanned="30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sieme analizzato: </text:p>
          </table:table-cell>
          <table:table-cell table:style-name="ce7"/>
          <table:table-cell table:number-columns-spanned="30" table:number-rows-spanned="1" table:style-name="ce7" office:value-type="string">
            <text:p>bosco accessibile esclusi gli arbusteti [434]
Bosco coperto per meno di due terzi da arbusti e che può essere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30" table:number-rows-spanned="1" table:style-name="ce7" office:value-type="string">
            <text:p>regione economica [WIREGR0704, 366]
Suddivisione della Svizzera in 14 regioni (2 nel Giura, 3 nell'Altopiano, 3 nelle Prealpi, 5 nelle Alpi e 1 per il Sud delle Alpi). Le Regioni economiche rappresentano una suddivisione delle Regioni di produzione in base a criteri economico-geografic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30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30" table:number-rows-spanned="1" table:style-name="ce7" office:value-type="string">
            <text:p>provvigione (legno del fusto) [21], m³
Volume di legno del fusto con corteccia degli alberi e degli arbusti vivi (in piedi e a terra) di almeno 12 cm di diametro a petto d'uomo (DPU). Corrisponde al termine «growing stock» utilizzato a livello internazional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30" table:number-rows-spanned="1" table:style-name="ce7" office:value-type="string">
            <text:p>gerechnet am 12.05.2022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30" table:number-rows-spanned="1" table:style-name="ce7" office:value-type="string">
            <text:p>Einheit: 1000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30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30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30" table:number-rows-spanned="1" table:style-name="ce7" office:value-type="string">
            <text:p>proprietà (2 classi) [EIGENKAT, 94]
Condizioni di proprietà del bosco, caratterizzate attraverso le due classi «pubblico» e «privato». Fonte: inchiesta presso il servizio forestale (MID 365: Eigentum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30" table:number-rows-spanned="1" table:style-name="ce7" office:value-type="string">
            <text:p>gerechnet am 18.08.2024 04:17:15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30" table:number-rows-spanned="1" table:style-name="ce7" office:value-type="string">
            <text:p>nessuna indicazione, pubblica, privata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2: </text:p>
          </table:table-cell>
          <table:table-cell table:style-name="ce7"/>
          <table:table-cell table:number-columns-spanned="30" table:number-rows-spanned="1" table:style-name="ce7" office:value-type="string">
            <text:p>diametro a petto d'uomo (10 classi) [D13KLA10, 1317]
Diametro a petto d'uomo (DPU) degli alberi e arbusti a partire da 12 cm di DPU, in dieci classi. Fonte: rilievo sul terreno (MID 60: Brusthöhendurchmesser, MID 62: Umfang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30" table:number-rows-spanned="1" table:style-name="ce7" office:value-type="string">
            <text:p>gerechnet am 18.08.2024 07:37:5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30" table:number-rows-spanned="1" table:style-name="ce7" office:value-type="string">
            <text:p>nessuna indicazione, 12-20 cm, 21-30 cm, 31-40 cm, 41-50 cm, 51-60 cm, 61-70 cm, 71-80 cm, 81-90 cm, 91-100 cm, &gt;100 cm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ltri: </text:p>
          </table:table-cell>
          <table:table-cell table:style-name="ce7"/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30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30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30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7T16:58:41+02:00</meta:creation-date>
    <dc:date>2026-09-17T16:58:41+02:00</dc:date>
    <dc:title>Untitled Spreadsheet</dc:title>
    <dc:description/>
    <dc:subject/>
    <meta:keyword/>
    <meta:user-defined meta:name="Company"/>
    <meta:user-defined meta:name="category"/>
  </office:meta>
</office:document-meta>
</file>